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cjb:tekst:leviticus"/><text:bookmark-start text:name="__RefHeading___leviticus_wayiqra_1"/><text:bookmark-start text:name="leviticus_wayiqra"/>Leviticus / Wayiqra<text:bookmark-end text:name="__RefHeading___leviticus_wayiqra_1"/><text:bookmark-end text:name="leviticus_wayiqra"/></text:h>
      <text:p text:style-name="Text_20_body"><draw:frame draw:style-name="media" draw:name="0" text:anchor-type="as-char" draw:z-index="0" svg:width="5.2916666666667cm" svg:height="5.2916666666667cm"><draw:image xlink:href="/volume1/web/bijbelwiki/data/media/wayikra4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leviticus1" text:style-name="Internet_20_link" text:visited-style-name="Visited_20_Internet_20_Link"> leviticus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leviticus2" text:style-name="Internet_20_link" text:visited-style-name="Visited_20_Internet_20_Link"> leviticus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leviticus3" text:style-name="Internet_20_link" text:visited-style-name="Visited_20_Internet_20_Link"> leviticus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leviticus4" text:style-name="Internet_20_link" text:visited-style-name="Visited_20_Internet_20_Link"> leviticus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leviticus5" text:style-name="Internet_20_link" text:visited-style-name="Visited_20_Internet_20_Link"> leviticus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leviticus6" text:style-name="Internet_20_link" text:visited-style-name="Visited_20_Internet_20_Link"> leviticus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leviticus7" text:style-name="Internet_20_link" text:visited-style-name="Visited_20_Internet_20_Link"> leviticus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leviticus8" text:style-name="Internet_20_link" text:visited-style-name="Visited_20_Internet_20_Link"> leviticus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leviticus9" text:style-name="Internet_20_link" text:visited-style-name="Visited_20_Internet_20_Link"> leviticus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leviticus10" text:style-name="Internet_20_link" text:visited-style-name="Visited_20_Internet_20_Link"> leviticus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leviticus11" text:style-name="Internet_20_link" text:visited-style-name="Visited_20_Internet_20_Link"> leviticus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leviticus12" text:style-name="Internet_20_link" text:visited-style-name="Visited_20_Internet_20_Link"> leviticus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leviticus13" text:style-name="Internet_20_link" text:visited-style-name="Visited_20_Internet_20_Link"> leviticus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leviticus14" text:style-name="Internet_20_link" text:visited-style-name="Visited_20_Internet_20_Link"> leviticus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leviticus15" text:style-name="Internet_20_link" text:visited-style-name="Visited_20_Internet_20_Link"> leviticus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leviticus16" text:style-name="Internet_20_link" text:visited-style-name="Visited_20_Internet_20_Link"> leviticus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leviticus17" text:style-name="Internet_20_link" text:visited-style-name="Visited_20_Internet_20_Link"> leviticus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leviticus18" text:style-name="Internet_20_link" text:visited-style-name="Visited_20_Internet_20_Link"> leviticus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leviticus19" text:style-name="Internet_20_link" text:visited-style-name="Visited_20_Internet_20_Link"> leviticus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leviticus20" text:style-name="Internet_20_link" text:visited-style-name="Visited_20_Internet_20_Link"> leviticus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leviticus21" text:style-name="Internet_20_link" text:visited-style-name="Visited_20_Internet_20_Link"> leviticus 2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leviticus22" text:style-name="Internet_20_link" text:visited-style-name="Visited_20_Internet_20_Link"> leviticus 2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leviticus23" text:style-name="Internet_20_link" text:visited-style-name="Visited_20_Internet_20_Link"> leviticus 2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leviticus24" text:style-name="Internet_20_link" text:visited-style-name="Visited_20_Internet_20_Link"> leviticus 2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leviticus25" text:style-name="Internet_20_link" text:visited-style-name="Visited_20_Internet_20_Link">leviticus 2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leviticus26" text:style-name="Internet_20_link" text:visited-style-name="Visited_20_Internet_20_Link">leviticus 2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leviticus27" text:style-name="Internet_20_link" text:visited-style-name="Visited_20_Internet_20_Link">leviticus 27</text:a>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leviticus</dc:title>
  </office:meta>
</office:document-meta>
</file>