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cjb:tekst:lucas"/><text:bookmark-start text:name="__RefHeading___lucas_lukas_1"/><text:bookmark-start text:name="lucas_lukas"/>Lucas / Lukas<text:bookmark-end text:name="__RefHeading___lucas_lukas_1"/><text:bookmark-end text:name="lucas_lukas"/></text:h>
      <text:p text:style-name="Text_20_body"><draw:frame draw:style-name="media" draw:name="0" text:anchor-type="as-char" draw:z-index="0" svg:width="5.2916666666667cm" svg:height="5.2916666666667cm"><draw:image xlink:href="/volume1/web/bijbelwiki/data/media/lucas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lucas1" text:style-name="Internet_20_link" text:visited-style-name="Visited_20_Internet_20_Link"> lucas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lucas2" text:style-name="Internet_20_link" text:visited-style-name="Visited_20_Internet_20_Link"> lucas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lucas3" text:style-name="Internet_20_link" text:visited-style-name="Visited_20_Internet_20_Link"> lucas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lucas4" text:style-name="Internet_20_link" text:visited-style-name="Visited_20_Internet_20_Link"> lucas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lucas5" text:style-name="Internet_20_link" text:visited-style-name="Visited_20_Internet_20_Link"> lucas 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lucas6" text:style-name="Internet_20_link" text:visited-style-name="Visited_20_Internet_20_Link"> lucas 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lucas7" text:style-name="Internet_20_link" text:visited-style-name="Visited_20_Internet_20_Link"> lucas 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lucas8" text:style-name="Internet_20_link" text:visited-style-name="Visited_20_Internet_20_Link"> lucas 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lucas9" text:style-name="Internet_20_link" text:visited-style-name="Visited_20_Internet_20_Link"> lucas 9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lucas10" text:style-name="Internet_20_link" text:visited-style-name="Visited_20_Internet_20_Link"> lucas 10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lucas11" text:style-name="Internet_20_link" text:visited-style-name="Visited_20_Internet_20_Link"> lucas 1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lucas12" text:style-name="Internet_20_link" text:visited-style-name="Visited_20_Internet_20_Link"> lucas 12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lucas13" text:style-name="Internet_20_link" text:visited-style-name="Visited_20_Internet_20_Link"> lucas 13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lucas14" text:style-name="Internet_20_link" text:visited-style-name="Visited_20_Internet_20_Link"> lucas 14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lucas15" text:style-name="Internet_20_link" text:visited-style-name="Visited_20_Internet_20_Link"> lucas 15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lucas16" text:style-name="Internet_20_link" text:visited-style-name="Visited_20_Internet_20_Link"> lucas 16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lucas17" text:style-name="Internet_20_link" text:visited-style-name="Visited_20_Internet_20_Link"> lucas 17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lucas18" text:style-name="Internet_20_link" text:visited-style-name="Visited_20_Internet_20_Link"> lucas 18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lucas19" text:style-name="Internet_20_link" text:visited-style-name="Visited_20_Internet_20_Link"> lucas 19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lucas20" text:style-name="Internet_20_link" text:visited-style-name="Visited_20_Internet_20_Link"> lucas 20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lucas21" text:style-name="Internet_20_link" text:visited-style-name="Visited_20_Internet_20_Link"> lucas 2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lucas22" text:style-name="Internet_20_link" text:visited-style-name="Visited_20_Internet_20_Link"> lucas 2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lucas23" text:style-name="Internet_20_link" text:visited-style-name="Visited_20_Internet_20_Link"> lucas 2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lucas24" text:style-name="Internet_20_link" text:visited-style-name="Visited_20_Internet_20_Link"> lucas 24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lucas</dc:title>
  </office:meta>
</office:document-meta>
</file>