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cjb:tekst:markus"/><text:bookmark-start text:name="__RefHeading___markus_markus_1"/><text:bookmark-start text:name="markus_markus"/>Markus / Markus<text:bookmark-end text:name="__RefHeading___markus_markus_1"/><text:bookmark-end text:name="markus_markus"/></text:h>
      <text:p text:style-name="Text_20_body"><draw:frame draw:style-name="media" draw:name="0" text:anchor-type="as-char" draw:z-index="0" svg:width="5.2916666666667cm" svg:height="5.2916666666667cm"><draw:image xlink:href="/volume1/web/bijbelwiki/data/media/markus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markus1" text:style-name="Internet_20_link" text:visited-style-name="Visited_20_Internet_20_Link"> markus 1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2" text:style-name="Internet_20_link" text:visited-style-name="Visited_20_Internet_20_Link"> markus 2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3" text:style-name="Internet_20_link" text:visited-style-name="Visited_20_Internet_20_Link"> markus 3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4" text:style-name="Internet_20_link" text:visited-style-name="Visited_20_Internet_20_Link"> markus 4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markus5" text:style-name="Internet_20_link" text:visited-style-name="Visited_20_Internet_20_Link"> markus 5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6" text:style-name="Internet_20_link" text:visited-style-name="Visited_20_Internet_20_Link"> markus 6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7" text:style-name="Internet_20_link" text:visited-style-name="Visited_20_Internet_20_Link"> markus 7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8" text:style-name="Internet_20_link" text:visited-style-name="Visited_20_Internet_20_Link"> markus 8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markus9" text:style-name="Internet_20_link" text:visited-style-name="Visited_20_Internet_20_Link"> markus 9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0" text:style-name="Internet_20_link" text:visited-style-name="Visited_20_Internet_20_Link"> markus 10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1" text:style-name="Internet_20_link" text:visited-style-name="Visited_20_Internet_20_Link"> markus 11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2" text:style-name="Internet_20_link" text:visited-style-name="Visited_20_Internet_20_Link"> markus 12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cjb:tekst:markus13" text:style-name="Internet_20_link" text:visited-style-name="Visited_20_Internet_20_Link"> markus 13 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4" text:style-name="Internet_20_link" text:visited-style-name="Visited_20_Internet_20_Link"> markus 14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5" text:style-name="Internet_20_link" text:visited-style-name="Visited_20_Internet_20_Link"> markus 15</text:a> </text:p>
          </table:table-cell>
          <table:table-cell office:value-type="string" table:style-name="tablecell"/>
          <table:table-cell office:value-type="string" table:style-name="tablecell">
            <text:p text:style-name="tablealignleft"> <text:a xlink:type="simple" xlink:href="https://bijbelwiki.famvisser.net/doku.php?id=bijbels:cjb:tekst:markus16" text:style-name="Internet_20_link" text:visited-style-name="Visited_20_Internet_20_Link"> markus 16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markus</dc:title>
  </office:meta>
</office:document-meta>
</file>