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ijbels:kjv:tekst:richteren"/><text:bookmark-start text:name="__RefHeading___judges_richteren_shof_tim_1"/><text:bookmark-start text:name="judges_richteren_shof_tim"/>Judges / Richteren / Shof'tim<text:bookmark-end text:name="__RefHeading___judges_richteren_shof_tim_1"/><text:bookmark-end text:name="judges_richteren_shof_tim"/></text:h>
      <text:p text:style-name="Text_20_body"><draw:frame draw:style-name="media" draw:name="0" text:anchor-type="as-char" draw:z-index="0" svg:width="5.2916666666667cm" svg:height="5.2916666666667cm"><draw:image xlink:href="/volume1/web/bijbelwiki/data/media/judges.png" xlink:type="simple" xlink:show="embed" xlink:actuate="onLoad"/></draw:frame></text:p>
      <table:table table:style-name="Table"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kjv:start" text:style-name="Internet_20_link" text:visited-style-name="Visited_20_Internet_20_Link">Terug naar Bijbel index</text:a> </text:p>
          </table:table-cell>
        </table:table-row>
      </table:table>
      <table:table table:style-name="Table"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kjv:tekst:richteren1" text:style-name="Internet_20_link" text:visited-style-name="Visited_20_Internet_20_Link"> richteren 1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kjv:tekst:richteren2" text:style-name="Internet_20_link" text:visited-style-name="Visited_20_Internet_20_Link"> richteren 2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kjv:tekst:richteren3" text:style-name="Internet_20_link" text:visited-style-name="Visited_20_Internet_20_Link"> richteren 3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kjv:tekst:richteren4" text:style-name="Internet_20_link" text:visited-style-name="Visited_20_Internet_20_Link"> richteren 4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kjv:tekst:richteren5" text:style-name="Internet_20_link" text:visited-style-name="Visited_20_Internet_20_Link"> richteren 5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kjv:tekst:richteren6" text:style-name="Internet_20_link" text:visited-style-name="Visited_20_Internet_20_Link"> richteren 6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kjv:tekst:richteren7" text:style-name="Internet_20_link" text:visited-style-name="Visited_20_Internet_20_Link"> richteren 7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kjv:tekst:richteren8" text:style-name="Internet_20_link" text:visited-style-name="Visited_20_Internet_20_Link"> richteren 8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kjv:tekst:richteren9" text:style-name="Internet_20_link" text:visited-style-name="Visited_20_Internet_20_Link"> richteren 9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kjv:tekst:richteren10" text:style-name="Internet_20_link" text:visited-style-name="Visited_20_Internet_20_Link"> richteren 10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kjv:tekst:richteren11" text:style-name="Internet_20_link" text:visited-style-name="Visited_20_Internet_20_Link"> richteren 11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kjv:tekst:richteren12" text:style-name="Internet_20_link" text:visited-style-name="Visited_20_Internet_20_Link"> richteren 12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kjv:tekst:richteren13" text:style-name="Internet_20_link" text:visited-style-name="Visited_20_Internet_20_Link"> richteren 13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kjv:tekst:richteren14" text:style-name="Internet_20_link" text:visited-style-name="Visited_20_Internet_20_Link"> richteren 14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kjv:tekst:richteren15" text:style-name="Internet_20_link" text:visited-style-name="Visited_20_Internet_20_Link"> richteren 15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kjv:tekst:richteren16" text:style-name="Internet_20_link" text:visited-style-name="Visited_20_Internet_20_Link"> richteren 16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kjv:tekst:richteren17" text:style-name="Internet_20_link" text:visited-style-name="Visited_20_Internet_20_Link"> richteren 17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kjv:tekst:richteren18" text:style-name="Internet_20_link" text:visited-style-name="Visited_20_Internet_20_Link"> richteren 18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kjv:tekst:richteren19" text:style-name="Internet_20_link" text:visited-style-name="Visited_20_Internet_20_Link"> richteren 19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kjv:tekst:richteren20" text:style-name="Internet_20_link" text:visited-style-name="Visited_20_Internet_20_Link"> richteren 20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kjv:tekst:richteren21" text:style-name="Internet_20_link" text:visited-style-name="Visited_20_Internet_20_Link">richteren 21</text:a>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kjv:tekst:richteren</dc:title>
  </office:meta>
</office:document-meta>
</file>