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bijbels:nbg:org:tekst:filemon"/><text:bookmark-start text:name="__RefHeading___filemon_philemon_1"/><text:bookmark-start text:name="filemon_philemon"/>Filemon / Philemon<text:bookmark-end text:name="__RefHeading___filemon_philemon_1"/><text:bookmark-end text:name="filemon_philemon"/></text:h>
      <text:p text:style-name="Text_20_body"><draw:frame draw:style-name="media" draw:name="0" text:anchor-type="as-char" draw:z-index="0" svg:width="5.2916666666667cm" svg:height="5.2916666666667cm"><draw:image xlink:href="/volume1/web/bijbelwiki/data/media/filemon.jpg" xlink:type="simple" xlink:show="embed" xlink:actuate="onLoad"/></draw:frame>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nbg:org:tekst:nbg" text:style-name="Internet_20_link" text:visited-style-name="Visited_20_Internet_20_Link">Terug naar Bijbel index</text:a> </text:p>
          </table:table-cell>
        </table:table-row>
      </table:table>
      <table:table table:style-name="Table">
        <table:table-column/>
        <table:table-row>
          <table:table-cell office:value-type="string" table:style-name="tableheader"/>
        </table:table-row>
        <table:table-row>
          <table:table-cell office:value-type="string" table:style-name="tablecell">
            <text:p text:style-name="tablealignleft"> <text:a xlink:type="simple" xlink:href="https://bijbelwiki.famvisser.net/doku.php?id=bijbels:nbg:org:tekst:filemon1" text:style-name="Internet_20_link" text:visited-style-name="Visited_20_Internet_20_Link">filemon 1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nbg:org:tekst:filemon</dc:title>
  </office:meta>
</office:document-meta>
</file>