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nbg:tekst:jakobus2-9"/><text:bookmark-start text:name="__RefHeading___jakobus_29_1"/><text:bookmark-start text:name="jakobus_29"/>Jakobus 2:9<text:bookmark-end text:name="__RefHeading___jakobus_29_1"/><text:bookmark-end text:name="jakobus_29"/></text:h>
      <text:p text:style-name="Text_20_body"><text:a xlink:type="simple" xlink:href="https://bijbelwiki.famvisser.net/doku.php?id=bijbels:nbg:tekst:jakobus2" text:style-name="Internet_20_link" text:visited-style-name="Visited_20_Internet_20_Link">jakobus2</text:a>:9 Doch indien gij met aanzien des persoons handelt, doet gij zonde en wordt gij door de wet overtuigd van overtreding. </text:p>
      <text:p text:style-name="Text_20_body"><text:a xlink:type="simple" xlink:href="https://bijbelwiki.famvisser.net/doku.php?id=bijbels:nbg:tekst:johannes16" text:style-name="Internet_20_link" text:visited-style-name="Visited_20_Internet_20_Link">johannes16</text:a>:7 Doch Ik zeg u de waarheid: Het is beter voor u, dat Ik heenga. Want indien Ik niet heenga, kan <text:span text:style-name="Strong_20_Emphasis">de Trooster</text:span> niet tot u komen, maar indien Ik heenga, zal Ik Hem tot u zenden.
8 En als Hij komt, zal Hij de wereld overtuigen van <text:span text:style-name="Strong_20_Emphasis">zonde</text:span> en van <text:span text:style-name="Strong_20_Emphasis">gerechtigheid</text:span> en van <text:span text:style-name="Strong_20_Emphasis">oordeel</text:span>; 9 Van zonde, omdat zij in Mij niet geloven; 10 Van gerechtigheid, omdat Ik heenga tot de Vader en gij Mij niet langer ziet; 11 Van oordeel, omdat de overste dezer wereld geoordeeld is.</text:p>
      <text:p text:style-name="Text_20_body">12 Nog veel heb Ik u te zeggen, maar gij kunt het thans niet dragen; 13 Doch wanneer Hij komt, de Geest der waarheid, zal Hij u de weg wijzen tot de volle waarheid; want Hij zal niet uit Zichzelf spreken, maar al wat Hij hoort, zal Hij spreken en de toekomst zal Hij u verkondigen. 14 Hij zal Mij verheerlijken, want Hij zal het uit het mijne nemen en het u verkondigen. 15 Al wat de Vader heeft, is het mijne; daarom zeide Ik: Hij neemt uit het mijne en zal het u verkondigen. </text:p>
      <text:h text:style-name="Heading_20_4" text:outline-level="4"><text:bookmark-start text:name="__RefHeading___de_trooster_2"/><text:bookmark-start text:name="de_trooster"/>de Trooster<text:bookmark-end text:name="__RefHeading___de_trooster_2"/><text:bookmark-end text:name="de_trooster"/></text:h>
      <text:p text:style-name="Text_20_body"><text:a xlink:type="simple" xlink:href="https://biblehub.com/greek/3875.htm" text:style-name="Internet_20_link" text:visited-style-name="Visited_20_Internet_20_Link">paraklétos</text:a>
<text:line-break/>Definitie: Advocaat, Helper, Trooster, Raadgever
<text:line-break/>Betekenis: (a) een advocaat, voorbidder, (b) een trooster, trooster, helper, © Parakleet.</text:p>
      <text:p text:style-name="Text_20_body">Woordherkomst: Afgeleid van het Griekse werkwoord παρακαλέω (parakaleó), wat betekent “iemand terzijde roepen”, “oproepen” of “troosten”.</text:p>
      <text:p text:style-name="Text_20_body">Overeenkomstige Griekse / Hebreeuwse vermeldingen: Het Hebreeuwse equivalent dat vaak wordt geassocieerd met het concept van “paraklétos” is מְנַחֵם (menachem), wat “trooster” of “trooster” betekent, hoewel er geen directe een-op-een-overeenkomst is in het Oude Testament.</text:p>
      <text:p text:style-name="Text_20_body">Gebruik: De term “paraklétos” wordt in het Nieuwe Testament gebruikt om iemand te beschrijven die wordt geroepen om een ​​ander te helpen, te ondersteunen of voor hem of haar te bemiddelen. In een juridische context verwijst het naar een advocaat of juridisch assistent. In bredere zin betekent het een helper of trooster die bemoediging en steun biedt. In het Nieuwe Testament wordt “paraklétos” voornamelijk gebruikt om de Heilige Geest te beschrijven, die als een goddelijke helper en gids voor gelovigen fungeert.</text:p>
      <text:p text:style-name="Text_20_body">Culturele en historische achtergrond: In de oude Griekse cultuur was een “paraklétos” iemand die juridische bijstand of voorspraak verleende, vergelijkbaar met een moderne advocaat of juridisch adviseur. Deze rol reikte verder dan juridische zaken en omvatte elke vorm van steun of bemoediging. In de context van het Nieuwe Testament krijgt de term een ​​spirituele dimensie, waarbij de nadruk wordt gelegd op de rol van de Heilige Geest bij het begeleiden, troosten en voorstaan ​​van gelovigen op hun spirituele reis.</text:p>
      <text:h text:style-name="Heading_20_4" text:outline-level="4"><text:bookmark-start text:name="__RefHeading___de_torah_als_tuchtmeester_3"/><text:bookmark-start text:name="de_torah_als_tuchtmeester"/>de Torah als tuchtmeester<text:bookmark-end text:name="__RefHeading___de_torah_als_tuchtmeester_3"/><text:bookmark-end text:name="de_torah_als_tuchtmeester"/></text:h>
      <text:p text:style-name="Text_20_body"><text:a xlink:type="simple" xlink:href="https://bijbelwiki.famvisser.net/doku.php?id=bijbels:nbg:tekst:galaten3" text:style-name="Internet_20_link" text:visited-style-name="Visited_20_Internet_20_Link">galaten3</text:a>:24 De wet is dus een tuchtmeester voor ons geweest tot Christus, opdat wij uit geloof gerechtvaardigd zouden worden. 25 Nu echter het geloof gekomen is, zijn wij niet meer onder de tuchtmeester. </text:p>
      <text:p text:style-name="Text_20_body"><text:a xlink:type="simple" xlink:href="https://biblehub.com/greek/3807.htm" text:style-name="Internet_20_link" text:visited-style-name="Visited_20_Internet_20_Link">paidagógos</text:a>
<text:line-break/>Definitie: Voogd, Leraar, Leraar
<text:line-break/>Betekenis: de voogd of leraar van een jongen, een slaaf die verantwoordelijk was voor het leven en de moraal van de jongens van een familie, niet strikt een leraar.</text:p>
      <text:p text:style-name="Text_20_body">Woordherkomst: Van παῖς (pais, wat “kind” betekent) en ἄγω (ago, wat “leiden” of “gidsen” betekent)</text:p>
      <text:p text:style-name="Text_20_body">Overeenkomstige Griekse/Hebreeuwse vermeldingen: Hoewel er geen direct Hebreeuws equivalent is voor “paidagógos”, kan het concept van begeleiding en instructie worden gerelateerd aan Hebreeuwse termen zoals מוֹרֶה (moreh, wat “leraar” betekent) en תּוֹרָה (torah, wat “wet” of “instructie” betekent).</text:p>
      <text:p text:style-name="Text_20_body">Gebruik: De term “paidagógos” verwijst naar een voogd of leraar die verantwoordelijk is voor de zorg en morele instructie van een kind. In de oude Griekse cultuur was een paidagógos vaak een vertrouwde slaaf die toezicht hield op het leven en gedrag van jongens uit rijke families, en ervoor zorgde dat ze de juiste opleiding en discipline kregen. In het Nieuwe Testament wordt de term metaforisch gebruikt om de rol van de Wet als gids naar Christus te beschrijven.</text:p>
      <text:p text:style-name="Text_20_body">Culturele en historische achtergrond: In de Grieks-Romeinse wereld was een paidagógos niet alleen een academische tutor, maar ook een morele en sociale gids. Deze rol was cruciaal bij het vormen van het karakter en gedrag van jonge jongens, en bereidde hen voor op volwassen verantwoordelijkheden. Van de paidagógos werd verwacht dat hij discipline bijbracht en ervoor zorgde dat het kind zich hield aan de maatschappelijke normen en waarden.</text:p>
      <text:h text:style-name="Heading_20_4" text:outline-level="4"><text:bookmark-start text:name="__RefHeading___torah_4"/><text:bookmark-start text:name="torah"/>Torah<text:bookmark-end text:name="__RefHeading___torah_4"/><text:bookmark-end text:name="torah"/></text:h>
      <text:p text:style-name="Text_20_body">Torah (wet) de reis
<text:line-break/>Mitzwah (gebod) de richting die men op de reis moet nemen
<text:line-break/>Tzadik (rechtvaardig) reizen op het pad
<text:line-break/>Rasha (slecht) verdwaald van het pad
<text:line-break/><text:a xlink:type="simple" xlink:href="https://bijbelwiki.famvisser.net/doku.php?id=studies:stu_torah" text:style-name="Internet_20_link" text:visited-style-name="Visited_20_Internet_20_Link">Studie Torah</text:a>
<text:line-break/><text:a xlink:type="simple" xlink:href="https://studie.famvisser.net/doku.php?id=studies:stu_wet-torah-ot-nt" text:style-name="Internet_20_link" text:visited-style-name="Visited_20_Internet_20_Link">studie wet-torah-ot-nt (oude s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akobus2-9</dc:title>
  </office:meta>
</office:document-meta>
</file>