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nbg:tekst:jozua"/><text:bookmark-start text:name="__RefHeading___jozua_joshoea_1"/><text:bookmark-start text:name="jozua_joshoea"/>Jozua / Joshoea<text:bookmark-end text:name="__RefHeading___jozua_joshoea_1"/><text:bookmark-end text:name="jozua_joshoea"/></text:h>
      <text:p text:style-name="Text_20_body"><draw:frame draw:style-name="media" draw:name="0" text:anchor-type="as-char" draw:z-index="0" svg:width="5.2916666666667cm" svg:height="5.2916666666667cm"><draw:image xlink:href="/volume1/web/bijbelwiki/data/media/joshua.pn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jozua1" text:style-name="Internet_20_link" text:visited-style-name="Visited_20_Internet_20_Link"> jozua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jozua2" text:style-name="Internet_20_link" text:visited-style-name="Visited_20_Internet_20_Link"> jozua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jozua3" text:style-name="Internet_20_link" text:visited-style-name="Visited_20_Internet_20_Link"> jozua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jozua4" text:style-name="Internet_20_link" text:visited-style-name="Visited_20_Internet_20_Link"> jozua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jozua5" text:style-name="Internet_20_link" text:visited-style-name="Visited_20_Internet_20_Link"> jozua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jozua6" text:style-name="Internet_20_link" text:visited-style-name="Visited_20_Internet_20_Link"> jozua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jozua7" text:style-name="Internet_20_link" text:visited-style-name="Visited_20_Internet_20_Link"> jozua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jozua8" text:style-name="Internet_20_link" text:visited-style-name="Visited_20_Internet_20_Link"> jozua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jozua9" text:style-name="Internet_20_link" text:visited-style-name="Visited_20_Internet_20_Link"> jozua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jozua10" text:style-name="Internet_20_link" text:visited-style-name="Visited_20_Internet_20_Link"> jozua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jozua11" text:style-name="Internet_20_link" text:visited-style-name="Visited_20_Internet_20_Link"> jozua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jozua12" text:style-name="Internet_20_link" text:visited-style-name="Visited_20_Internet_20_Link"> jozua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jozua13" text:style-name="Internet_20_link" text:visited-style-name="Visited_20_Internet_20_Link"> jozua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jozua14" text:style-name="Internet_20_link" text:visited-style-name="Visited_20_Internet_20_Link"> jozua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jozua15" text:style-name="Internet_20_link" text:visited-style-name="Visited_20_Internet_20_Link"> jozua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jozua16" text:style-name="Internet_20_link" text:visited-style-name="Visited_20_Internet_20_Link"> jozua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jozua17" text:style-name="Internet_20_link" text:visited-style-name="Visited_20_Internet_20_Link"> jozua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jozua18" text:style-name="Internet_20_link" text:visited-style-name="Visited_20_Internet_20_Link"> jozua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jozua19" text:style-name="Internet_20_link" text:visited-style-name="Visited_20_Internet_20_Link"> jozua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jozua20" text:style-name="Internet_20_link" text:visited-style-name="Visited_20_Internet_20_Link"> jozua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jozua21" text:style-name="Internet_20_link" text:visited-style-name="Visited_20_Internet_20_Link"> jozua 2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jozua22" text:style-name="Internet_20_link" text:visited-style-name="Visited_20_Internet_20_Link"> jozua 2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jozua23" text:style-name="Internet_20_link" text:visited-style-name="Visited_20_Internet_20_Link"> jozua 2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jozua24" text:style-name="Internet_20_link" text:visited-style-name="Visited_20_Internet_20_Link"> jozua 24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jozua</dc:title>
  </office:meta>
</office:document-meta>
</file>