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st-start"/><text:bookmark-start text:name="__RefHeading___nbg_1959_1"/><text:bookmark-start text:name="nbg_1959"/>NBG 1959<text:bookmark-end text:name="__RefHeading___nbg_1959_1"/><text:bookmark-end text:name="nbg_1959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Oud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genesis" text:style-name="Internet_20_link" text:visited-style-name="Visited_20_Internet_20_Link">Genesi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xodus" text:style-name="Internet_20_link" text:visited-style-name="Visited_20_Internet_20_Link">Exod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leviticus" text:style-name="Internet_20_link" text:visited-style-name="Visited_20_Internet_20_Link">Levitic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umeri" text:style-name="Internet_20_link" text:visited-style-name="Visited_20_Internet_20_Link">Numeri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zua" text:style-name="Internet_20_link" text:visited-style-name="Visited_20_Internet_20_Link">Jozu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ichteren" text:style-name="Internet_20_link" text:visited-style-name="Visited_20_Internet_20_Link">Richt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uth" text:style-name="Internet_20_link" text:visited-style-name="Visited_20_Internet_20_Link">Ru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samuel" text:style-name="Internet_20_link" text:visited-style-name="Visited_20_Internet_20_Link">1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samuel" text:style-name="Internet_20_link" text:visited-style-name="Visited_20_Internet_20_Link">2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koningen" text:style-name="Internet_20_link" text:visited-style-name="Visited_20_Internet_20_Link">1kon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koningen" text:style-name="Internet_20_link" text:visited-style-name="Visited_20_Internet_20_Link">2koning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kronieken" text:style-name="Internet_20_link" text:visited-style-name="Visited_20_Internet_20_Link">1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kronieken" text:style-name="Internet_20_link" text:visited-style-name="Visited_20_Internet_20_Link">2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zra" text:style-name="Internet_20_link" text:visited-style-name="Visited_20_Internet_20_Link">Ezr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" text:style-name="Internet_20_link" text:visited-style-name="Visited_20_Internet_20_Link">Neh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esther" text:style-name="Internet_20_link" text:visited-style-name="Visited_20_Internet_20_Link">Esth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b" text:style-name="Internet_20_link" text:visited-style-name="Visited_20_Internet_20_Link">Job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psalmen" text:style-name="Internet_20_link" text:visited-style-name="Visited_20_Internet_20_Link">Psalm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spreuken" text:style-name="Internet_20_link" text:visited-style-name="Visited_20_Internet_20_Link">Spreuk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prediker" text:style-name="Internet_20_link" text:visited-style-name="Visited_20_Internet_20_Link">Predik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oglied" text:style-name="Internet_20_link" text:visited-style-name="Visited_20_Internet_20_Link">Hooglie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esaja" text:style-name="Internet_20_link" text:visited-style-name="Visited_20_Internet_20_Link">Jesa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eremia" text:style-name="Internet_20_link" text:visited-style-name="Visited_20_Internet_20_Link">Jer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zechiel" text:style-name="Internet_20_link" text:visited-style-name="Visited_20_Internet_20_Link">Ezech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" text:style-name="Internet_20_link" text:visited-style-name="Visited_20_Internet_20_Link">Dan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osea" text:style-name="Internet_20_link" text:visited-style-name="Visited_20_Internet_20_Link">Hose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el" text:style-name="Internet_20_link" text:visited-style-name="Visited_20_Internet_20_Link">Jo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" text:style-name="Internet_20_link" text:visited-style-name="Visited_20_Internet_20_Link">Amo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badja" text:style-name="Internet_20_link" text:visited-style-name="Visited_20_Internet_20_Link">Obad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na" text:style-name="Internet_20_link" text:visited-style-name="Visited_20_Internet_20_Link">Jon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micha" text:style-name="Internet_20_link" text:visited-style-name="Visited_20_Internet_20_Link">Mich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ahum" text:style-name="Internet_20_link" text:visited-style-name="Visited_20_Internet_20_Link">Nah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abakuk" text:style-name="Internet_20_link" text:visited-style-name="Visited_20_Internet_20_Link">Habaku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efanja" text:style-name="Internet_20_link" text:visited-style-name="Visited_20_Internet_20_Link">Zefanj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aggai" text:style-name="Internet_20_link" text:visited-style-name="Visited_20_Internet_20_Link">Haggai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acharia" text:style-name="Internet_20_link" text:visited-style-name="Visited_20_Internet_20_Link">Zachari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maleachi" text:style-name="Internet_20_link" text:visited-style-name="Visited_20_Internet_20_Link">Maleachi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ieuw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mattheus" text:style-name="Internet_20_link" text:visited-style-name="Visited_20_Internet_20_Link">Mat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markus" text:style-name="Internet_20_link" text:visited-style-name="Visited_20_Internet_20_Link">Mark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lucas" text:style-name="Internet_20_link" text:visited-style-name="Visited_20_Internet_20_Link">Luc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hannes" text:style-name="Internet_20_link" text:visited-style-name="Visited_20_Internet_20_Link">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handelingen" text:style-name="Internet_20_link" text:visited-style-name="Visited_20_Internet_20_Link">Handel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omeinen" text:style-name="Internet_20_link" text:visited-style-name="Visited_20_Internet_20_Link">Romein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corinthe" text:style-name="Internet_20_link" text:visited-style-name="Visited_20_Internet_20_Link">1corinth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corinthe" text:style-name="Internet_20_link" text:visited-style-name="Visited_20_Internet_20_Link">2corinth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galaten" text:style-name="Internet_20_link" text:visited-style-name="Visited_20_Internet_20_Link">Galat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efeze" text:style-name="Internet_20_link" text:visited-style-name="Visited_20_Internet_20_Link">Efez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filippenzen" text:style-name="Internet_20_link" text:visited-style-name="Visited_20_Internet_20_Link">Filippenzen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colossenzen" text:style-name="Internet_20_link" text:visited-style-name="Visited_20_Internet_20_Link">Colossenz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timotheus" text:style-name="Internet_20_link" text:visited-style-name="Visited_20_Internet_20_Link">1timo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timotheus" text:style-name="Internet_20_link" text:visited-style-name="Visited_20_Internet_20_Link">2timothe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titus" text:style-name="Internet_20_link" text:visited-style-name="Visited_20_Internet_20_Link">Tit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filemon" text:style-name="Internet_20_link" text:visited-style-name="Visited_20_Internet_20_Link">Filemo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hebreeen" text:style-name="Internet_20_link" text:visited-style-name="Visited_20_Internet_20_Link">Hebr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akobus" text:style-name="Internet_20_link" text:visited-style-name="Visited_20_Internet_20_Link">Jakob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petrus" text:style-name="Internet_20_link" text:visited-style-name="Visited_20_Internet_20_Link">1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petrus" text:style-name="Internet_20_link" text:visited-style-name="Visited_20_Internet_20_Link">2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johannes" text:style-name="Internet_20_link" text:visited-style-name="Visited_20_Internet_20_Link">1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johannes" text:style-name="Internet_20_link" text:visited-style-name="Visited_20_Internet_20_Link">2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3johannes" text:style-name="Internet_20_link" text:visited-style-name="Visited_20_Internet_20_Link">3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udas" text:style-name="Internet_20_link" text:visited-style-name="Visited_20_Internet_20_Link">Jud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" text:style-name="Internet_20_link" text:visited-style-name="Visited_20_Internet_20_Link">Openbari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pocriefen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esdras" text:style-name="Internet_20_link" text:visited-style-name="Visited_20_Internet_20_Link">1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esdras" text:style-name="Internet_20_link" text:visited-style-name="Visited_20_Internet_20_Link">2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tobith" text:style-name="Internet_20_link" text:visited-style-name="Visited_20_Internet_20_Link">Tobit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udith" text:style-name="Internet_20_link" text:visited-style-name="Visited_20_Internet_20_Link">Judi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esther-toevoeging" text:style-name="Internet_20_link" text:visited-style-name="Visited_20_Internet_20_Link">Esther-toevoeging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wijsheid" text:style-name="Internet_20_link" text:visited-style-name="Visited_20_Internet_20_Link">Wijshei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sirach" text:style-name="Internet_20_link" text:visited-style-name="Visited_20_Internet_20_Link">Sirac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baruch" text:style-name="Internet_20_link" text:visited-style-name="Visited_20_Internet_20_Link">Baruc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gebed-azarja" text:style-name="Internet_20_link" text:visited-style-name="Visited_20_Internet_20_Link">Gebed-azar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susanna" text:style-name="Internet_20_link" text:visited-style-name="Visited_20_Internet_20_Link">Susann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bel-en-de-draak" text:style-name="Internet_20_link" text:visited-style-name="Visited_20_Internet_20_Link">Bel-en-de-draa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gebed-manasse" text:style-name="Internet_20_link" text:visited-style-name="Visited_20_Internet_20_Link">Gebed-manass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maccabeeen" text:style-name="Internet_20_link" text:visited-style-name="Visited_20_Internet_20_Link">1maccab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2maccabeeen" text:style-name="Internet_20_link" text:visited-style-name="Visited_20_Internet_20_Link">2maccabeeen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st-start</dc:title>
  </office:meta>
</office:document-meta>
</file>