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3-1"/><text:bookmark-start text:name="__RefHeading___efeze_31_1"/><text:bookmark-start text:name="efeze_31"/>Efeze 3:1<text:bookmark-end text:name="__RefHeading___efeze_31_1"/><text:bookmark-end text:name="efeze_31"/></text:h>
      <text:p text:style-name="Text_20_body"><text:a xlink:type="simple" xlink:href="https://bijbelwiki.famvisser.net/doku.php?id=bijbels:nbg:tekst:efeze3" text:style-name="Internet_20_link" text:visited-style-name="Visited_20_Internet_20_Link">efeze3</text:a>:1 Daarom is het, dat ik, Paulus, die ter wille van Christus Jezus voor u, heidenen, in gevangenschap ben;</text:p>
      <text:p text:style-name="Text_20_body">Wederom spreekt Paulus van “<text:span text:style-name="Strong_20_Emphasis">heidenen</text:span>”.<text:line-break/>
De brief is dus gericht aan zowel gelovige (in Yeshua) Joden als heidenen.</text:p>
      <text:list text:style-name="List_20_1" text:continue-numbering="false">
        <text:list-item>
          <text:p text:style-name="LastListParagraph_List_20_1_Content_First"> Staten Vertaling</text:p>
        </text:list-item>
      </text:list>
      <text:p text:style-name="Text_20_body"><text:a xlink:type="simple" xlink:href="https://bijbelwiki.famvisser.net/doku.php?id=bijbels:sv:tekst:efeze3" text:style-name="Internet_20_link" text:visited-style-name="Visited_20_Internet_20_Link">efeze3</text:a>:1 Om deze oorzaak ben ik Paulus de gevangene van Christus Jezus, voor u, die heidenen zijt.</text:p>
      <text:list text:style-name="List_20_1" text:continue-numbering="false">
        <text:list-item>
          <text:p text:style-name="LastListParagraph_List_20_1_Content_First"> Complete Jewish Bible</text:p>
        </text:list-item>
      </text:list>
      <text:p text:style-name="Text_20_body"><text:a xlink:type="simple" xlink:href="https://bijbelwiki.famvisser.net/doku.php?id=bijbels:cjb:tekst:efeze3" text:style-name="Internet_20_link" text:visited-style-name="Visited_20_Internet_20_Link">efeze3</text:a>:1 It is a consequence of this that I, Sha'ul, am a prisoner of the Messiah Yeshua on behalf of you Gentiles.</text:p>
      <text:list text:style-name="List_20_1" text:continue-numbering="false">
        <text:list-item>
          <text:p text:style-name="LastListParagraph_List_20_1_Content_First"> King James Version</text:p>
        </text:list-item>
      </text:list>
      <text:p text:style-name="Text_20_body"><text:a xlink:type="simple" xlink:href="https://bijbelwiki.famvisser.net/doku.php?id=bijbels:kjv:tekst:efeze3" text:style-name="Internet_20_link" text:visited-style-name="Visited_20_Internet_20_Link">efeze3</text:a>:1 For this cause Paul, the prisoner of Jesus Christ for you Gentiles.</text:p>
      <text:p text:style-name="Text_20_body">Paulus ziet zichzelf als een gevangene van Yeshua, als onderdeel van zijn bediening. Niet als een gevangene van Ro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3-1</dc:title>
  </office:meta>
</office:document-meta>
</file>