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10"/><text:bookmark-start text:name="__RefHeading___efeze_310_1"/><text:bookmark-start text:name="efeze_310"/>Efeze 3:10<text:bookmark-end text:name="__RefHeading___efeze_310_1"/><text:bookmark-end text:name="efeze_310"/></text:h>
      <text:p text:style-name="Text_20_body"><text:a xlink:type="simple" xlink:href="https://bijbelwiki.famvisser.net/doku.php?id=bijbels:nbg:tekst:efeze3" text:style-name="Internet_20_link" text:visited-style-name="Visited_20_Internet_20_Link">efeze3</text:a>:10 Opdat thans door middel van de gemeente aan de overheden en de machten in de hemelse gewesten de veelkleurige wijsheid Gods bekend zou worden, </text:p>
      <text:p text:style-name="Text_20_body">De veelkleurige wijsheid bekendmaken aan de:</text:p>
      <text:list text:style-name="List_20_1" text:continue-numbering="false">
        <text:list-item>
          <text:p text:style-name="LastListParagraph_List_20_1_Content_First"> overheden</text:p>
        </text:list-item>
      </text:list>
      <text:p text:style-name="Text_20_body"><text:a xlink:type="simple" xlink:href="https://biblehub.com/greek/746.htm" text:style-name="Internet_20_link" text:visited-style-name="Visited_20_Internet_20_Link">G746</text:a> arché = (a) rule (kingly or magisterial), (b) plur: in a quasi-personal sense, almost: rulers, magistrates, © beginning.</text:p>
      <text:list text:style-name="List_20_1" text:continue-numbering="false">
        <text:list-item>
          <text:p text:style-name="LastListParagraph_List_20_1_Content_First"> machten</text:p>
        </text:list-item>
      </text:list>
      <text:p text:style-name="Text_20_body"><text:a xlink:type="simple" xlink:href="https://biblehub.com/greek/1849.htm" text:style-name="Internet_20_link" text:visited-style-name="Visited_20_Internet_20_Link">G1849</text:a> exousia = (a) power, authority, weight, especially: moral authority, influence, (b) in a quasi-personal sense, derived from later Judaism, of a spiritual power, and hence of an earthly power.</text:p>
      <text:list text:style-name="List_20_1" text:continue-numbering="false">
        <text:list-item>
          <text:p text:style-name="LastListParagraph_List_20_1_Content_First"> hemelse gewesten</text:p>
        </text:list-item>
      </text:list>
      <text:p text:style-name="Text_20_body"><text:a xlink:type="simple" xlink:href="https://biblehub.com/greek/2032.htm" text:style-name="Internet_20_link" text:visited-style-name="Visited_20_Internet_20_Link">G2023</text:a> epouranios = heavenly, celestial, in the heavenly sphere, the sphere of spiritual activities; met: divine, spiritual.</text:p>
      <text:list text:style-name="List_20_1" text:continue-numbering="false">
        <text:list-item>
          <text:p text:style-name="LastListParagraph_List_20_1_Content_First"> veelkleurig</text:p>
        </text:list-item>
      </text:list>
      <text:p text:style-name="Text_20_body"><text:a xlink:type="simple" xlink:href="https://biblehub.com/greek/4182.htm" text:style-name="Internet_20_link" text:visited-style-name="Visited_20_Internet_20_Link">G4182</text:a> polupoikilos = of differing colors, much varied, manifold.</text:p>
      <text:list text:style-name="List_20_1" text:continue-numbering="false">
        <text:list-item>
          <text:p text:style-name="LastListParagraph_List_20_1_Content_First"> wijsheid</text:p>
        </text:list-item>
      </text:list>
      <text:p text:style-name="Text_20_body"><text:a xlink:type="simple" xlink:href="https://biblehub.com/greek/4678.htm" text:style-name="Internet_20_link" text:visited-style-name="Visited_20_Internet_20_Link">G4678</text:a> sophia = wisdom, insight, skill (human or divine), intelligence.</text:p>
      <text:p text:style-name="Text_20_body">1 petrus 1:12 Hun werd geopenbaard, dat zij niet zichzelf, maar u dienden met die dingen, welke u thans verkondigd zijn bij monde van hen, die door de Heilige Geest, die van de hemel gezonden is, u het evangelie hebben gebracht, in welke dingen zelfs engelen begeren een blik te slaa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10</dc:title>
  </office:meta>
</office:document-meta>
</file>