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3-19"/><text:bookmark-start text:name="__RefHeading___efeze_319_1"/><text:bookmark-start text:name="efeze_319"/>Efeze 3:19<text:bookmark-end text:name="__RefHeading___efeze_319_1"/><text:bookmark-end text:name="efeze_319"/></text:h>
      <text:p text:style-name="Text_20_body"><text:a xlink:type="simple" xlink:href="https://bijbelwiki.famvisser.net/doku.php?id=bijbels:nbg:tekst:efeze3" text:style-name="Internet_20_link" text:visited-style-name="Visited_20_Internet_20_Link">efeze3</text:a>:19 En te kennen de liefde van Christus, die de kennis te boven gaat, opdat gij vervuld wordt tot alle volheid Gods.</text:p>
      <text:list text:style-name="List_20_1" text:continue-numbering="false">
        <text:list-item>
          <text:p text:style-name="LastListParagraph_List_20_1_Content_First"> kennis</text:p>
        </text:list-item>
      </text:list>
      <text:p text:style-name="Text_20_body"><text:a xlink:type="simple" xlink:href="https://biblehub.com/greek/1108.htm" text:style-name="Internet_20_link" text:visited-style-name="Visited_20_Internet_20_Link">G1108</text:a> gnósis = knowledge, doctrine, wisdom.</text:p>
      <text:p text:style-name="Text_20_body">Cognate: 1108 gnṓsis (derived from 1097 /ginṓskō, “experientially know”) – functional (“working”) knowledge gleaned from first-hand (personal) experience, connecting theory to application; “application-knowledge,” gained in (by) a direct relationship. </text:p>
      <text:list text:style-name="List_20_1" text:continue-numbering="false">
        <text:list-item>
          <text:p text:style-name="LastListParagraph_List_20_1_Content_First"> volheid</text:p>
        </text:list-item>
      </text:list>
      <text:p text:style-name="Text_20_body"><text:a xlink:type="simple" xlink:href="https://biblehub.com/greek/4138.htm" text:style-name="Internet_20_link" text:visited-style-name="Visited_20_Internet_20_Link">G4138</text:a> pléróma = (a) a fill, fullness; full complement; supply, patch, supplement, (b) fullness, filling, fulfillment, comple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3-19</dc:title>
  </office:meta>
</office:document-meta>
</file>