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mmentaar:efeze3-20"/><text:bookmark-start text:name="__RefHeading___efeze_320_1"/><text:bookmark-start text:name="efeze_320"/>Efeze 3:20<text:bookmark-end text:name="__RefHeading___efeze_320_1"/><text:bookmark-end text:name="efeze_320"/></text:h>
      <text:p text:style-name="Text_20_body"><text:a xlink:type="simple" xlink:href="https://bijbelwiki.famvisser.net/doku.php?id=bijbels:nbg:tekst:efeze3" text:style-name="Internet_20_link" text:visited-style-name="Visited_20_Internet_20_Link">efeze3</text:a>:20 Hem nu, die blijkens de kracht, welke in ons werkt, bij machte is oneindig veel meer te doen dan wij bidden of beseffen, </text:p>
      <text:list text:style-name="List_20_1" text:continue-numbering="false">
        <text:list-item>
          <text:p text:style-name="LastListParagraph_List_20_1_Content_First"> kracht</text:p>
        </text:list-item>
      </text:list>
      <text:p text:style-name="Text_20_body"><text:a xlink:type="simple" xlink:href="https://biblehub.com/greek/1410.htm" text:style-name="Internet_20_link" text:visited-style-name="Visited_20_Internet_20_Link">G1410</text:a> dunamai = to be able, to have power, (a) I am powerful, have (the) power, (b) I am able, I can.</text:p>
      <text:p text:style-name="Text_20_body">Lucas 24:49 En zie, Ik doe de belofte mijns Vaders op u komen. Maar gij moet in de stad blijven, totdat gij bekleed wordt met <text:span text:style-name="Strong_20_Emphasis">kracht</text:span> uit den hoge. </text:p>
      <text:p text:style-name="Text_20_body">Handelingen 2:1 En toen de Pinksterdag aanbrak, waren allen tezamen bijeen.
2 En eensklaps kwam er uit de hemel een geluid als van een geweldige windvlaag en vulde het gehele huis, waar zij gezeten waren; 3 En er vertoonden zich aan hen tongen als van vuur, die zich verdeelden, en het zette zich op ieder van hen; 4 En zij werden allen vervuld met de heilige Geest en begonnen met andere tongen te spreken, zoals de Geest het hun gaf uit te spreken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efeze3-20</dc:title>
  </office:meta>
</office:document-meta>
</file>