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efeze3-5"/><text:bookmark-start text:name="__RefHeading___efeze_35_1"/><text:bookmark-start text:name="efeze_35"/>Efeze 3:5<text:bookmark-end text:name="__RefHeading___efeze_35_1"/><text:bookmark-end text:name="efeze_35"/></text:h>
      <text:p text:style-name="Text_20_body"><text:a xlink:type="simple" xlink:href="https://bijbelwiki.famvisser.net/doku.php?id=bijbels:nbg:tekst:efeze3" text:style-name="Internet_20_link" text:visited-style-name="Visited_20_Internet_20_Link">efeze3</text:a>:5 Dat ten tijde van vroegere geslachten niet bekend is geworden aan de kinderen der mensen, zoals het nu door de Geest geopenbaard is aan de heiligen, zijn apostelen en profeten: </text:p>
      <text:p text:style-name="Text_20_body">Toch is er in de profeten te vinden dat God alle volken insluit.</text:p>
      <text:p text:style-name="Text_20_body">Genesis 49:10 De scepter zal van Juda niet wijken, noch de heersersstaf tussen zijn voeten, totdat Silo komt, en hem zullen de volken gehoorzaam zijn. </text:p>
      <text:p text:style-name="Text_20_body">Jesaja 25:6 En de Here der heerscharen zal op deze berg voor alle volken een feestmaal van vette spijzen aanrichten, een feestmaal van belegen wijnen: van mergrijke, vette spijzen, van gezuiverde, belegen wijnen.
7 En Hij zal op deze berg de sluier vernietigen, die alle natien omsluiert, en de bedekking, waarmede alle volken bedekt zijn. 8 Hij zal voor eeuwig de dood vernietigen, en de Here Here zal de tranen van alle aangezichten afwissen en de smaad van zijn volk zal Hij van de gehele aarde verwijderen, want de Here heeft het gesproken. </text:p>
      <text:p text:style-name="Text_20_body">Jesaja 51:4 Luistert naar Mij, mijn volk, en mijn natie, neig uw oor tot Mij. Want een wet zal van Mij uitgaan en mijn recht zal Ik stellen tot een licht der volken. 5 Mijn zege is nabij, <text:span text:style-name="Strong_20_Emphasis">mijn heil</text:span> treedt te voorschijn, en mijn armen zullen de volken richten; op Mij zullen de kustlanden wachten en op mijn arm zullen zij hopen. </text:p>
      <text:p text:style-name="Text_20_body">Zacharia 2:11 En vele volken zullen te dien dage gemeenschap zoeken met de Here en zij zullen Mij tot een volk zijn, en Ik zal in uw midden wonen. Dan zult gij weten, dat de Here der heerscharen mij tot u gezonden heeft. </text:p>
      <text:p text:style-name="Text_20_body"><text:a xlink:type="simple" xlink:href="https://biblehub.com/hebrew/3468.htm" text:style-name="Internet_20_link" text:visited-style-name="Visited_20_Internet_20_Link">Yishi</text:a> van Yesha = deliverance, rescue, salvation, safety, welfare
<text:line-break/>van deze stam komt ook Yeshu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efeze3-5</dc:title>
  </office:meta>
</office:document-meta>
</file>