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commentaar:efeze4-17"/><text:bookmark-start text:name="__RefHeading___efeze_417_1"/><text:bookmark-start text:name="efeze_417"/>Efeze 4:17<text:bookmark-end text:name="__RefHeading___efeze_417_1"/><text:bookmark-end text:name="efeze_417"/></text:h>
      <text:p text:style-name="Text_20_body">CJB - <text:a xlink:type="simple" xlink:href="https://bijbelwiki.famvisser.net/doku.php?id=bijbels:cjb:tekst:efeze4" text:style-name="Internet_20_link" text:visited-style-name="Visited_20_Internet_20_Link">efeze4</text:a></text:p>
      <text:p text:style-name="Text_20_body">Daarom zeg ik dit – sterker nog, in eenheid met de Heer dring ik erop aan: leef niet langer zoals de heidenen leven, met hun steriele denkwijzen.</text:p>
      <text:h text:style-name="Heading_20_4" text:outline-level="4"><text:bookmark-start text:name="__RefHeading___steriel_2"/><text:bookmark-start text:name="steriel"/>Steriel<text:bookmark-end text:name="__RefHeading___steriel_2"/><text:bookmark-end text:name="steriel"/></text:h>
      <text:list text:style-name="List_20_1" text:continue-numbering="false">
        <text:list-item>
          <text:p text:style-name="List_20_1_Content_First"> onvruchtbaar</text:p>
        </text:list-item>
        <text:list-item>
          <text:p text:style-name="List_20_1_Content"> kiemvrij</text:p>
        </text:list-item>
        <text:list-item>
          <text:p text:style-name="List_20_1_Content"> nutteloos</text:p>
        </text:list-item>
        <text:list-item>
          <text:p text:style-name="List_20_1_Content_Last"> bacteriënvrij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commentaar:efeze4-17</dc:title>
  </office:meta>
</office:document-meta>
</file>