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4-19"/><text:bookmark-start text:name="__RefHeading___efeze_419_1"/><text:bookmark-start text:name="efeze_419"/>Efeze 4:19<text:bookmark-end text:name="__RefHeading___efeze_419_1"/><text:bookmark-end text:name="efeze_419"/></text:h>
      <text:p text:style-name="Text_20_body"><text:a xlink:type="simple" xlink:href="https://biblehub.com/greek/167.htm" text:style-name="Internet_20_link" text:visited-style-name="Visited_20_Internet_20_Link">G167</text:a> akatharía (van 1 /A “niet” en 2513 /katharós, “rein omdat onvermengd, puur”)<text:line-break/>
– rituele onreinheid, veroorzaakt door melaatsheid, open infectie, bevalling, het aanraken van een lijk, enz.</text:p>
      <text:p text:style-name="Text_20_body">schandalig gedrag, gedrag dat de openbare zeden schendt, een buitensporige gewelddadigheid</text:p>
      <text:p text:style-name="Text_20_body">(rituele) onreinheid, zie tzara'at (l'shon ha'rah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4-19</dc:title>
  </office:meta>
</office:document-meta>
</file>