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efeze4-2"/><text:bookmark-start text:name="__RefHeading___efeze_42_1"/><text:bookmark-start text:name="efeze_42"/>Efeze 4:2<text:bookmark-end text:name="__RefHeading___efeze_42_1"/><text:bookmark-end text:name="efeze_42"/></text:h>
      <text:p text:style-name="Text_20_body">2 met alle nederigheid en zachtmoedigheid, met lankmoedigheid, en elkander in liefde te verdragen, </text:p>
      <text:p text:style-name="Text_20_body">In de Schrift is <text:a xlink:type="simple" xlink:href="https://biblehub.com/greek/5012.htm" text:style-name="Internet_20_link" text:visited-style-name="Visited_20_Internet_20_Link">G5012</text:a> /tapeinophrosýnē (“nederigheid, nederigheid”) <text:line-break/>een inside-out deugd die geproduceerd wordt door onszelf te vergelijken met de Heer in plaats van met anderen. Dit brengt gedrag in lijn met deze innerlijke openbaring om te voorkomen dat men zichzelf verheft (zelfbepalend, zelfopgeblazen). Voor de gelovige betekent tapeinophrosýnē (“nederigheid”) leven in volledige afhankelijkheid van de Heer, d.w.z. zonder afhankelijkheid van zichzelf (het vlees).</text:p>
      <text:p text:style-name="Text_20_body">Voor de gelovige begint zachtmoedigheid <text:a xlink:type="simple" xlink:href="https://biblehub.com/greek/4240.htm" text:style-name="Internet_20_link" text:visited-style-name="Visited_20_Internet_20_Link">G4240</text:a> /praýtēs (“zachte kracht”) met de inspiratie van de Heer en eindigt met Zijn richting en bekrachtiging. Het is een goddelijk uitgebalanceerde deugd die alleen kan werken door geloof.</text:p>
      <text:p text:style-name="Text_20_body"><text:a xlink:type="simple" xlink:href="https://bijbelwiki.famvisser.net/doku.php?id=bijbels:nbg:tekst:hebreeen11" text:style-name="Internet_20_link" text:visited-style-name="Visited_20_Internet_20_Link">hebreeen11</text:a>:1 Het geloof nu is de <text:span text:style-name="Strong_20_Emphasis">zekerheid</text:span> der dingen, die men hoopt (verwacht), en het <text:span text:style-name="Strong_20_Emphasis">bewijs</text:span> der dingen, die men niet zie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efeze4-2</dc:title>
  </office:meta>
</office:document-meta>
</file>