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23"/><text:bookmark-start text:name="__RefHeading___efeze_423_1"/><text:bookmark-start text:name="efeze_423"/>Efeze 4:23<text:bookmark-end text:name="__RefHeading___efeze_423_1"/><text:bookmark-end text:name="efeze_423"/></text:h>
      <text:p text:style-name="Text_20_body">23 dat gij verjongd wordt door de geest van uw denken, </text:p>
      <text:p text:style-name="Text_20_body">verjongd;<text:line-break/>
<text:a xlink:type="simple" xlink:href="https://biblehub.com/greek/365.htm" text:style-name="Internet_20_link" text:visited-style-name="Visited_20_Internet_20_Link">G365</text:a> ananeóō (van 303 /aná, “omhoog, een proces voltooiend,” wat 3501 /néos, “recent, nieuw” intensiveert)<text:line-break/>
– eigenlijk, opgaand naar een hoger stadium (niveau van heiliging) door Gods kracht; goddelijk vernieuwd.</text:p>
      <text:p text:style-name="Text_20_body">365/ananeoō (“nieuw maken in relatie tot de tijd”) wordt alleen gebruikt in Efeziërs 4:23. Hier worden gelovigen herinnerd aan Gods voortdurende aanbod om nieuwe stappen te zetten in hun heiliging door “geheiligd redeneren” – de betekenis verheffend tot nieuwe niveaus van spiritueel begrip en realiteit.</text:p>
      <text:p text:style-name="Text_20_body">denken;<text:line-break/>
<text:a xlink:type="simple" xlink:href="https://biblehub.com/greek/3563.htm" text:style-name="Internet_20_link" text:visited-style-name="Visited_20_Internet_20_Link">G3563</text:a> noús (een mannelijk zelfstandig naamwoord)<text:line-break/>
– het door God gegeven vermogen van elke persoon om te denken (redeneren); het verstand; mentale vermogen om reflectief te denken. Voor de gelovige is 3563 (noús) het orgaan om Gods gedachten te ontvangen, door geloof.</text:p>
      <text:p text:style-name="Text_20_body">Ro 12:2,3: “2 En wordt niet gelijkvormig aan deze wereld, maar wordt veranderd door de vernieuwing van uw denken (3563 /ólynthos), zodat u kunt bewijzen wat de wil (2307 /thélēma) van God is, dat wat goed en welgevallig en volmaakt is. 3 Want door de genade die mij gegeven is, zeg ik tot een ieder onder u: denk niet hoger van uzelf dan u behoort te denken, maar denk met een gezond oordeel, zoals God aan ieder een mate van geloof heeft toebedeeld (4102 /pístis)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23</dc:title>
  </office:meta>
</office:document-meta>
</file>