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4-30"/><text:bookmark-start text:name="__RefHeading___efeze_430_1"/><text:bookmark-start text:name="efeze_430"/>Efeze 4:30<text:bookmark-end text:name="__RefHeading___efeze_430_1"/><text:bookmark-end text:name="efeze_430"/></text:h>
      <text:p text:style-name="Text_20_body">30 En bedroeft de Heilige Geest Gods niet, door wie gij verzegeld zijt tegen de dag der verlossing. </text:p>
      <text:p text:style-name="Text_20_body"><text:a xlink:type="simple" xlink:href="https://biblehub.com/greek/3076.htm" text:style-name="Internet_20_link" text:visited-style-name="Visited_20_Internet_20_Link">3076</text:a> lypéō (van 3077 /lýpē, “diep verdriet”)<text:line-break/>
– diepe, emotionele pijn (verdriet) ervaren, d.w.z. ernstig verdriet (rouw). 3076 (lypéō) is zeer intens en wordt daarom zelfs gebruikt voor de pijn van de bevalling (zie Gen. 3:16, LXX).</text:p>
      <text:p text:style-name="Text_20_body"><text:a xlink:type="simple" xlink:href="https://bijbelwiki.famvisser.net/doku.php?id=bijbels:nbg:tekst:genesis3" text:style-name="Internet_20_link" text:visited-style-name="Visited_20_Internet_20_Link">genesis3</text:a>:16 Tot de vrouw zeide Hij: Ik zal zeer vermeerderen de moeite uwer zwangerschap; met smart zult gij kinderen baren en naar uw man zal uw begeerte uitgaan, en hij zal over u heersen. </text:p>
      <text:p text:style-name="Text_20_body"><text:a xlink:type="simple" xlink:href="https://bijbelwiki.famvisser.net/doku.php?id=bijbels:nbg:tekst:jesaja63" text:style-name="Internet_20_link" text:visited-style-name="Visited_20_Internet_20_Link">jesaja63</text:a>:10 Maar zij waren wederspannig en bedroefden zijn heilige Geest; daarom veranderde Hij voor hen in een vijan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4-30</dc:title>
  </office:meta>
</office:document-meta>
</file>