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xodus33-17"/><text:bookmark-start text:name="__RefHeading___exodus_3317-20_1"/><text:bookmark-start text:name="exodus_3317-20"/>Exodus 33:17-20<text:bookmark-end text:name="__RefHeading___exodus_3317-20_1"/><text:bookmark-end text:name="exodus_3317-20"/></text:h>
      <table:table table:style-name="Table">
        <table:table-column/>
        <table:table-row>
          <table:table-cell office:value-type="string" table:style-name="tablecell">
            <text:p text:style-name="tablealignleft">17 En de Here zeide tot Mozes: Ook deze zaak, waarover gij gesproken hebt, zal Ik doen, omdat gij genade in mijn ogen gevonden hebt en Ik u bij name ken. 18 Maar hij zeide: Doe mij toch uw heerlijkheid zien. 19 Hij nu zeide: Ik zal mijn luister aan u doen voorbijgaan en de naam des Heren voor u uitroepen: Ik zal genadig zijn, wie Ik genadig ben, en Mij ontfermen, over wie Ik Mij ontferm. 20 Hij zeide: Gij zult mijn aangezicht niet kunnen zien, want geen mens zal Mij zien en leven. </text:p>
          </table:table-cell>
        </table:table-row>
      </table:table>
      <text:p text:style-name="Text_20_body">:17 Ik u bij name ken ⇒ Naam = <text:a xlink:type="simple" xlink:href="https://biblehub.com/hebrew/8034.htm" text:style-name="Internet_20_link" text:visited-style-name="Visited_20_Internet_20_Link">H8043</text:a> shem<text:line-break/></text:p>
      <text:p text:style-name="Text_20_body">Een stamwoord (misschien eerder afgeleid van suwm, wat staat voor een bepaalde en opvallende positie; vergelijk shamayim); een benaming, als teken of gedenkteken van individualiteit; impliciet eer, autoriteit, karakter – + basis, (in-)faam(-eus), benoemd(-d), vermaardheid, rapport.</text:p>
      <text:p text:style-name="Text_20_body">:18 Maar hij zeide: Doe mij toch uw heerlijkheid zien. ⇒ Heerlijkheid = <text:a xlink:type="simple" xlink:href="https://biblehub.com/hebrew/3519.htm" text:style-name="Internet_20_link" text:visited-style-name="Visited_20_Internet_20_Link">H3519</text:a> kabowd<text:line-break/></text:p>
      <text:p text:style-name="Text_20_body">BDB-definitie: glorie, eer, glorieus, overvloed, rijkdom, pracht, glorie, waardigheid, reputatie, eerbied</text:p>
      <text:p text:style-name="Text_20_body">Strong's definitie: eigenlijk gewicht; maar alleen figuurlijk in een goede zin, pracht of overvloed: - glorieus, glorie, eer (-baar).</text:p>
      <text:p text:style-name="Text_20_body">YHWH kent het karakter van Moshé, Moshé wil het karakter van YHWH kennen en zien. YHWH zegt; Mijn aangezicht kan je niet zien maar in het voorbijgaan zal ik mijn karakter uitroepen; genade en ontferming (<text:span text:style-name="Strong_20_Emphasis">chen &amp; rachem</text:span>)</text:p>
      <text:p text:style-name="Text_20_body"><text:a xlink:type="simple" xlink:href="https://bijbelwiki.famvisser.net/doku.php?id=bijbels:nbg:tekst:exodus34" text:style-name="Internet_20_link" text:visited-style-name="Visited_20_Internet_20_Link">exodus34</text:a>:6 YHWH ging aan hem voorbij en riep: YHWH, YHWH EL, <text:span text:style-name="Strong_20_Emphasis">barmhartig</text:span> en <text:span text:style-name="Strong_20_Emphasis">genadig</text:span>, <text:span text:style-name="Strong_20_Emphasis">lankmoedig</text:span>, <text:span text:style-name="Strong_20_Emphasis">groot van goedertierenheid</text:span> en <text:span text:style-name="Strong_20_Emphasis">trouw</text:span>, 7 Die goedertierenheid bestendigt aan duizenden, die <text:span text:style-name="Strong_20_Emphasis">ongerechtigheid, overtreding en zonde vergeeft</text:span>; maar [de] [schuldige] houdt Hij zeker niet onschuldig, de ongerechtigheid der vaderen bezoekende aan kinderen en kindskinderen, aan het derde en vierde geslacht. </text:p>
      <text:p text:style-name="Preformatted_20_Text">vai·ya·'a·Vor<text:s text:c="2"/>Yah·weh<text:s text:c="2"/>'al-<text:s text:c="2"/>pa·Nav<text:s text:c="2"/>vai·yik·Ra<text:s text:c="2"/>Yah·weh<text:s text:c="2"/>Yah·weh<text:s text:c="2"/>'el<text:line-break/>ging voorbij<text:s text:c="3"/>Yahweh<text:s text:c="3"/>in<text:s text:c="4"/>gezicht en riep uit Yahweh<text:s text:c="3"/>Yahweh<text:s text:c="4"/>God</text:p>
      <text:p text:style-name="Preformatted_20_Text">ra·Chum<text:s text:c="5"/>ve·chan·Nun<text:s text:c="2"/>'E·rech<text:s text:c="2"/>'ap·Pa·yim<text:s text:c="5"/>ve·rav-<text:s text:c="12"/>Che·sed<text:s text:c="2"/>ve·'e·Met<text:line-break/>barmhartig<text:s text:c="2"/>en genadig<text:s text:c="4"/>traag<text:s text:c="4"/>van boosheid<text:s text:c="2"/>en overvloedig<text:s text:c="2"/>in goedheid en trouw</text:p>
      <text:p text:style-name="Preformatted_20_Text">no·Tzer<text:s text:c="2"/>che·sed<text:s text:c="2"/>la·'a·la·Fim<text:s text:c="3"/>no·Se<text:s text:c="5"/>'a·Von<text:s text:c="19"/><text:line-break/>Houdend<text:s text:c="2"/>genade<text:s text:c="3"/>aan duizenden<text:s text:c="2"/>vergeving ongerechtigheid<text:s text:c="2"/></text:p>
      <text:p text:style-name="Preformatted_20_Text">va·Fe·sha'<text:s text:c="5"/>ve·chat·ta·'Ah<text:s text:c="2"/>ve·nak·Keh<text:s text:c="2"/><text:line-break/>en overtreding en zonden<text:s text:c="7"/>reinigend<text:s text:c="6"/></text:p>
      <text:p text:style-name="Preformatted_20_Text">lo<text:s text:c="4"/>ye·nak·Keh<text:s text:c="2"/>po·Ked<text:s text:c="2"/>'a·Von<text:s text:c="11"/>a·Vot<text:s text:c="3"/>'al- ba·Nim<text:line-break/>niet<text:s text:c="2"/>reinigt<text:s text:c="5"/>bezoekt<text:s text:c="2"/>ongerechtigheid vaderen<text:s text:c="2"/>aan kinderen</text:p>
      <text:p text:style-name="Preformatted_20_Text">ve·'al-<text:s text:c="2"/>be·Nei<text:s text:c="4"/>va·Nim<text:s text:c="3"/>'al-<text:s text:c="2"/>shil·le·Shim<text:s text:c="2"/>ve·'al-<text:s text:c="2"/>rib·be·'Im<text:line-break/>en aan<text:s text:c="3"/>kinderen<text:s text:c="2"/>kinderen<text:s text:c="2"/>tot<text:s text:c="2"/>derde<text:s text:c="9"/>en tot<text:s text:c="3"/>vier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xodus33-17</dc:title>
  </office:meta>
</office:document-meta>
</file>