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zechiel36-27"/><text:bookmark-start text:name="__RefHeading___ezechiel_3627_1"/><text:bookmark-start text:name="ezechiel_3627"/>Ezechiel 36:27<text:bookmark-end text:name="__RefHeading___ezechiel_3627_1"/><text:bookmark-end text:name="ezechiel_3627"/></text:h>
      <text:p text:style-name="Text_20_body">27 Mijn Geest zal Ik in uw binnenste geven en maken, dat gij naar mijn inzettingen wandelt en naarstig mijn verordeningen onderhoudt.</text:p>
      <text:list text:style-name="Numbering_20_1" text:continue-numbering="false">
        <text:list-item>
          <text:p text:style-name="Numbering_20_1_Content_First"> a'RaHh = Traveler, </text:p>
        </text:list-item>
        <text:list-item>
          <text:p text:style-name="Numbering_20_1_Content"> ye'Rey'aHh = Moon, </text:p>
        </text:list-item>
        <text:list-item>
          <text:p text:style-name="Numbering_20_1_Content_Last"> Ru'aHh = Spirit / Wind, </text:p>
        </text:list-item>
      </text:list>
      <text:p text:style-name="Text_20_body">komen van dezelfde stam R - Hh, </text:p>
      <text:list text:style-name="List_20_1" text:continue-numbering="false">
        <text:list-item>
          <text:p text:style-name="List_20_1_Content_First"> de reiziger volgt een beschreven pad naar zijn bestemming</text:p>
        </text:list-item>
        <text:list-item>
          <text:p text:style-name="List_20_1_Content"> de maan volgt een beschreven pad door de hemel</text:p>
        </text:list-item>
        <text:list-item>
          <text:p text:style-name="List_20_1_Content_Last"> de wind volgt een beschreven pad volgens de seizoenen</text:p>
        </text:list-item>
      </text:list>
      <text:p text:style-name="Text_20_body">Als dit gebruikt wordt zou Ezechiel 36:27 als volgt gelezen kunnen worden:</text:p>
      <text:p text:style-name="Preformatted_20_Text">I will place my wind within you and cause you to become a traveler on my perscribed pat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zechiel36-27</dc:title>
  </office:meta>
</office:document-meta>
</file>