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6654d97947fd04fa8cee3801676b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zechiel36-28"/><text:bookmark-start text:name="__RefHeading___ezechiel_3628_1"/><text:bookmark-start text:name="ezechiel_3628"/>Ezechiel 36:28<text:bookmark-end text:name="__RefHeading___ezechiel_3628_1"/><text:bookmark-end text:name="ezechiel_3628"/></text:h>
      <text:p text:style-name="Text_20_body">28 Gij zult wonen in het land dat Ik uw vaderen gegeven heb; gij zult Mij tot een volk zijn en Ik zal jullie (u tot een) God zijn. </text:p>
      <text:p text:style-name="Text_20_body">’eh·yeh lā·ḵem lê·lō·hîm<text:line-break/>
<draw:frame draw:style-name="media" draw:name="0" text:anchor-type="as-char" draw:z-index="0" svg:width="6.6145833333333cm" svg:height="0.99590355805243cm"><draw:image xlink:href="Pictures/0c6654d97947fd04fa8cee3801676b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zechiel36-28</dc:title>
  </office:meta>
</office:document-meta>
</file>