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galaten1-2"/><text:bookmark-start text:name="__RefHeading___galaten_12_1"/><text:bookmark-start text:name="galaten_12"/>Galaten 1:2<text:bookmark-end text:name="__RefHeading___galaten_12_1"/><text:bookmark-end text:name="galaten_12"/></text:h>
      <text:p text:style-name="Text_20_body">2 En al de broeders, die bij mij zijn, aan de gemeenten van Galatie:</text:p>
      <text:p text:style-name="Text_20_body">Galatië is een gebied, geen afzonderlijke plaats. Er waren meerdere gemeenten, plaatsen van samenkomst, in Galatië.</text:p>
      <text:p text:style-name="Text_20_body">broeders kan zijn broers, zussen, broers en zussen</text:p>
      <text:p text:style-name="Text_20_body">adelphos: a brother 
<text:line-break/>Original Word    : ἀδελφός, οῦ, ὁ
<text:line-break/>Part of Speech   : Noun, Masculine
<text:line-break/>Transliteration  : adelphos
<text:line-break/>Phonetic Spelling: (ad-el-fos')
<text:line-break/>Definition       : a brother
<text:line-break/>Usage            : a brother, member of the same religious community, especially a fellow-Christian.</text:p>
      <text:p text:style-name="Text_20_body">Word Origin         : from alpha (as a cop. prefix) and delphus (womb)  (a delphus)</text:p>
      <text:p text:style-name="Text_20_body"><text:a xlink:type="simple" xlink:href="https://margmowczko.com/adelphoi-brothers-and-sisters/" text:style-name="Internet_20_link" text:visited-style-name="Visited_20_Internet_20_Link">https://margmowczko.com/adelphoi-brothers-and-sisters/</text:a></text:p>
      <text:p text:style-name="Text_20_body">και οι αδελφοι σου εξω ζητουσιν σε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galaten1-2</dc:title>
  </office:meta>
</office:document-meta>
</file>