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enesis1-14"/><text:bookmark-start text:name="__RefHeading___genesis_114_1"/><text:bookmark-start text:name="genesis_114"/>Genesis 1:14<text:bookmark-end text:name="__RefHeading___genesis_114_1"/><text:bookmark-end text:name="genesis_114"/></text:h>
      <text:p text:style-name="Text_20_body">14 En God zeide: Dat er lichten zijn aan het uitspansel des hemels om</text:p>
      <text:list text:style-name="List_20_1" text:continue-numbering="false">
        <text:list-item>
          <text:p text:style-name="LastListParagraph_List_20_1_Content_First"> <text:span text:style-name="Strong_20_Emphasis">scheiding</text:span> te maken tussen </text:p>
        </text:list-item>
      </text:list>
      <text:list text:style-name="Numbering_20_1" text:continue-numbering="false">
        <text:list-item>
          <text:p text:style-name="Numbering_20_1_Content_First"> dag   = hay-yō-wm</text:p>
        </text:list-item>
        <text:list-item>
          <text:p text:style-name="Numbering_20_1_Content_Last"> nacht = hal-lā-yə-lāh;</text:p>
        </text:list-item>
      </text:list>
      <text:p text:style-name="Text_20_body">en dat zij:</text:p>
      <text:list text:style-name="List_20_1" text:continue-numbering="false">
        <text:list-item>
          <text:p text:style-name="LastListParagraph_List_20_1_Content_First"> dienen tot <text:span text:style-name="Strong_20_Emphasis">aanwijzingen</text:span> (l'otot mv.) van </text:p>
        </text:list-item>
      </text:list>
      <text:list text:style-name="Numbering_20_1" text:continue-numbering="false">
        <text:list-item>
          <text:p text:style-name="Numbering_20_1_Content_First"> vaste tijden = l'moadim (mv) ⇒ <text:a xlink:type="simple" xlink:href="https://biblehub.com/hebrew/4150.htm" text:style-name="Internet_20_link" text:visited-style-name="Visited_20_Internet_20_Link">H4150</text:a> appointed time, place, or meeting</text:p>
        </text:list-item>
        <text:list-item>
          <text:p text:style-name="Numbering_20_1_Content"> dagen = l'yamim (mv) ⇒ <text:a xlink:type="simple" xlink:href="https://biblehub.com/hebrew/3117.htm" text:style-name="Internet_20_link" text:visited-style-name="Visited_20_Internet_20_Link">H3117</text:a> zie biblehub, veel betekenissen</text:p>
        </text:list-item>
        <text:list-item>
          <text:p text:style-name="Numbering_20_1_Content_Last"> jaren = l'shanim (mv) ⇒ <text:a xlink:type="simple" xlink:href="https://biblehub.com/hebrew/8141.htm" text:style-name="Internet_20_link" text:visited-style-name="Visited_20_Internet_20_Link">H8141</text:a> annually, every year, year, years the year</text:p>
        </text:list-item>
      </text:list>
      <text:p text:style-name="Text_20_body"><text:a xlink:type="simple" xlink:href="https://biblehub.com/text/genesis/1-14.htm" text:style-name="Internet_20_link" text:visited-style-name="Visited_20_Internet_20_Link">Bibleh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14</dc:title>
  </office:meta>
</office:document-meta>
</file>