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handelingen26-14"/><text:bookmark-start text:name="__RefHeading___handelingen_2614_1"/><text:bookmark-start text:name="handelingen_2614"/>Handelingen 26:14<text:bookmark-end text:name="__RefHeading___handelingen_2614_1"/><text:bookmark-end text:name="handelingen_2614"/></text:h>
      <text:p text:style-name="Text_20_body"><text:a xlink:type="simple" xlink:href="https://bijbelwiki.famvisser.net/doku.php?id=bijbels:nbg:tekst:handelingen9" text:style-name="Internet_20_link" text:visited-style-name="Visited_20_Internet_20_Link">Zie handelingen 9: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handelingen26-14</dc:title>
  </office:meta>
</office:document-meta>
</file>