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handelingen6-5"/><text:bookmark-start text:name="__RefHeading___handelingen_65_1"/><text:bookmark-start text:name="handelingen_65"/>Handelingen 6:5<text:bookmark-end text:name="__RefHeading___handelingen_65_1"/><text:bookmark-end text:name="handelingen_65"/></text:h>
      <text:p text:style-name="Text_20_body">5 En dit voorstel vond bijval bij de gehele menigte, en zij kozen Stefanus, een man vol van geloof en Heilige Geest, Filippus, Prochorus, Nikanor, Timon, Parmenas en Nikolaus, een Jodengenoot uit Antiochie; </text:p>
      <text:p text:style-name="Text_20_body">De naam Stephanus (of Stefanus) komt uit het Grieks (stephanos) en betekent “kroon”, “krans” of “(zege)krans”, verwijzend naar de prijs voor winnaars in wedstrijden, en is bekend van de eerste christelijke martelaar in de Bijbel.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handelingen6-5</dc:title>
  </office:meta>
</office:document-meta>
</file>