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henoch1-9"/><text:bookmark-start text:name="__RefHeading___henoch_i_19_1"/><text:bookmark-start text:name="henoch_i_19"/>Henoch I 1:9<text:bookmark-end text:name="__RefHeading___henoch_i_19_1"/><text:bookmark-end text:name="henoch_i_19"/></text:h>
      <text:p text:style-name="Text_20_body">9 Zie! Hij komt met tienduizenden heiligen, om het oordeel over hen te vellen, de boosdoeners te vernietigen en al het vleselijke te veroordelen. Alle goddeloze werken die zij goddeloos bedreven hebben en voor alle harde woorden die zij tegen Hem in hun goddeloosheid uitgesproken hebben. </text:p>
      <text:p text:style-name="Text_20_body">Judas 1:15<text:line-break/>
Mica 1:3-4<text:line-break/>
Mat 16:27<text:line-break/></text:p>
      <text:p text:style-name="Text_20_body"><text:a xlink:type="simple" xlink:href="https://bijbelwiki.famvisser.net/doku.php?id=bijbels:nbg:tekst:deuteronomium33" text:style-name="Internet_20_link" text:visited-style-name="Visited_20_Internet_20_Link">Deuteronomium 33:2</text:a> Hij zeide: De Here is gekomen van Sinai en over hen opgegaan uit Seir; Hij is in lichtglans verschenen van het gebergte Paran en gekomen uit het midden van heilige tienduizenden; aan zijn rechterzijde zagen zij een brandend vuur.</text:p>
      <text:p text:style-name="Text_20_body">Zie Henoch 1: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henoch1-9</dc:title>
  </office:meta>
</office:document-meta>
</file>