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mmentaar:henoch2-1"/><text:bookmark-start text:name="__RefHeading___henoch_i_21_1"/><text:bookmark-start text:name="henoch_i_21"/>Henoch I 2:1<text:bookmark-end text:name="__RefHeading___henoch_i_21_1"/><text:bookmark-end text:name="henoch_i_21"/></text:h>
      <text:p text:style-name="Text_20_body">1 Iedereen in de hemel weet wat daar plaats vindt. Zij weten dat de hemellichamen hun weg niet wijzigen, dat ieder op zijn tijd opkomt en met regelmaat weer verdwijnt. Zij gaan niet in tegen het bevel dat zij gekregen hebben. </text:p>
      <text:p text:style-name="Text_20_body"><text:a xlink:type="simple" xlink:href="https://bijbelwiki.famvisser.net/doku.php?id=bijbels:nbg:tekst:genesis1" text:style-name="Internet_20_link" text:visited-style-name="Visited_20_Internet_20_Link">Genesis 1:14</text:a> En God zeide: Dat er lichten zijn aan het uitspansel des hemels om scheiding te maken tussen de dag en de nacht, en dat zij dienen tot aanwijzing zowel van vaste tijden als van dagen en jar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commentaar:henoch2-1</dc:title>
  </office:meta>
</office:document-meta>
</file>