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leviticus9-22"/><text:bookmark-start text:name="__RefHeading___leviticus_922_1"/><text:bookmark-start text:name="leviticus_922"/>Leviticus 9:22<text:bookmark-end text:name="__RefHeading___leviticus_922_1"/><text:bookmark-end text:name="leviticus_922"/></text:h>
      <text:p text:style-name="Text_20_body">22 Toen hief Aaron zijn handen op over het volk en zegende het; daarna daalde hij af, nadat hij het zondoffer, het brandoffer en het vredeoffer gebracht had. </text:p>
      <text:p text:style-name="Text_20_body"><text:a xlink:type="simple" xlink:href="https://bijbelwiki.famvisser.net/doku.php?id=bijbels:nbg:tekst:numeri6" text:style-name="Internet_20_link" text:visited-style-name="Visited_20_Internet_20_Link">numeri6</text:a>: 24-26<text:line-break/></text:p>
      <text:p text:style-name="Text_20_body">22 De Here nu sprak tot Mozes:
<text:line-break/>23 Spreek tot Aaron en zijn zonen: Zo zult gij de Israelieten zegenen:</text:p>
      <text:list text:style-name="List_20_1" text:continue-numbering="false">
        <text:list-item>
          <text:p text:style-name="List_20_1_Content_First"> 24 De Here zegene u en behoede u;</text:p>
        </text:list-item>
        <text:list-item>
          <text:p text:style-name="List_20_1_Content"> 25 De Here doe zijn aangezicht over u lichten en zij u genadig;</text:p>
        </text:list-item>
        <text:list-item>
          <text:p text:style-name="List_20_1_Content_Last"> 26 De Here verheffe zijn aangezicht over u en geve u vrede.</text:p>
        </text:list-item>
      </text:list>
      <text:p text:style-name="Text_20_body">27 Zo zullen zij mijn naam op de Israelieten leggen, en Ik zal hen zegenen. </text:p>
      <text:p text:style-name="Preformatted_20_Text">Yevarechecha YHWH w'yishmerecha<text:line-break/>Ya'er YHWH panav eleicha w'chunecha<text:line-break/>Yisa YHWH panav eleicha w'yasem l'echa shalo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leviticus9-22</dc:title>
  </office:meta>
</office:document-meta>
</file>