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lucas15-8"/><text:bookmark-start text:name="__RefHeading___lucas_158_1"/><text:bookmark-start text:name="lucas_158"/>Lucas 15:8<text:bookmark-end text:name="__RefHeading___lucas_158_1"/><text:bookmark-end text:name="lucas_158"/></text:h>
      <text:p text:style-name="Text_20_body">8 Of welke vrouw, die tien schellingen heeft, en er een verliest, steekt niet een lamp aan en veegt het huis en zoekt zorgvuldig, totdat zij hem vindt? </text:p>
      <text:p text:style-name="Text_20_body">De tien munten in een bruidsschat, vaak gedragen als ketting of hoofdtooi, verwijzen in bijbelse context naar de gelijkenis van de verloren penning (Lukas 15:8-10). Dit symbool representeert de bruidsschat (vaak zilveren sikkels of drachmen) die een vrouw bezat, waarbij het verlies en terugvinden van één munt staat voor vreugde en kostbaarheid. </text:p>
      <text:h text:style-name="Heading_20_5" text:outline-level="5"><text:bookmark-start text:name="__RefHeading___betekenis_2"/><text:bookmark-start text:name="betekenis"/>Betekenis<text:bookmark-end text:name="__RefHeading___betekenis_2"/><text:bookmark-end text:name="betekenis"/></text:h>
      <text:p text:style-name="Text_20_body">De munten symboliseren de waarde van de vrouw, haar status en de huwelijksverbintenis.</text:p>
      <text:h text:style-name="Heading_20_5" text:outline-level="5"><text:bookmark-start text:name="__RefHeading___bijbelse_context_3"/><text:bookmark-start text:name="bijbelse_context"/>Bijbelse Context<text:bookmark-end text:name="__RefHeading___bijbelse_context_3"/><text:bookmark-end text:name="bijbelse_context"/></text:h>
      <text:p text:style-name="Text_20_body">De vrouw in de gelijkenis zoekt met grote inzet naar haar verloren munt, wat symbool staat voor God die de zondaar zoekt.</text:p>
      <text:h text:style-name="Heading_20_5" text:outline-level="5"><text:bookmark-start text:name="__RefHeading___historische_context_4"/><text:bookmark-start text:name="historische_context"/>Historische Context<text:bookmark-end text:name="__RefHeading___historische_context_4"/><text:bookmark-end text:name="historische_context"/></text:h>
      <text:p text:style-name="Text_20_body">In het oude Nabije Oosten waren dergelijke munten, vaak gedragen als hoofdtooi (tiara) of ketting, essentieel onderdeel van de bruidsschat. </text:p>
      <text:p text:style-name="Text_20_body">Hoewel specifieke munten zoals de zilveren sjekel uit Tyrus werden genoemd, verwijst het totaal van tien munten specifiek naar de metafoor van de kostbare bruidssch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lucas15-8</dc:title>
  </office:meta>
</office:document-meta>
</file>