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mattheus5-3"/><text:bookmark-start text:name="__RefHeading___mattheues_53_1"/><text:bookmark-start text:name="mattheues_53"/>Mattheüs 5:3<text:bookmark-end text:name="__RefHeading___mattheues_53_1"/><text:bookmark-end text:name="mattheues_53"/></text:h>
      <text:p text:style-name="Text_20_body">3 Zalig de armen van geest, want hunner is het <text:a xlink:type="simple" xlink:href="https://bijbelwiki.famvisser.net/doku.php?id=studies:stu_koninkrijk-der-hemelen" text:style-name="Internet_20_link" text:visited-style-name="Visited_20_Internet_20_Link">Koninkrijk der hemelen</text:a>. </text:p>
      <text:h text:style-name="Heading_20_4" text:outline-level="4"><text:bookmark-start text:name="__RefHeading___zalig_2"/><text:bookmark-start text:name="zalig"/>Zalig<text:bookmark-end text:name="__RefHeading___zalig_2"/><text:bookmark-end text:name="zalig"/></text:h>
      <text:p text:style-name="Text_20_body"><text:a xlink:type="simple" xlink:href="https://biblehub.com/greek/3107.htm" text:style-name="Internet_20_link" text:visited-style-name="Visited_20_Internet_20_Link">Zalig </text:a>= makarios, blessed, fortunate, happier, happy (to be envied)</text:p>
      <text:p text:style-name="Text_20_body"><text:a xlink:type="simple" xlink:href="https://biblehub.com/hebrew/835.htm" text:style-name="Internet_20_link" text:visited-style-name="Visited_20_Internet_20_Link">Hebrews: Ash-rei </text:a></text:p>
      <text:p text:style-name="Text_20_body"><text:a xlink:type="simple" xlink:href="https://bijbelwiki.famvisser.net/doku.php?id=bijbels:nbg:tekst:psalmen1" text:style-name="Internet_20_link" text:visited-style-name="Visited_20_Internet_20_Link">Zie Psalm 1:</text:a>1 Welzalig (ashrei) de man die niet wandelt in de raad der goddelozen, die niet staat op de weg der zondaars, noch zit in de kring der spotters; <text:line-break/>
<text:a xlink:type="simple" xlink:href="https://bijbelwiki.famvisser.net/doku.php?id=bijbels:nbg:tekst:psalmen2" text:style-name="Internet_20_link" text:visited-style-name="Visited_20_Internet_20_Link">Zie Psalm 2:</text:a>12 Kust de zoon, opdat hij niet toorne en gij onderweg niet te gronde gaat, want zeer licht ontbrandt zijn toorn. Welzalig (ashrei) allen die bij Hem schuilen! <text:line-break/></text:p>
      <text:h text:style-name="Heading_20_4" text:outline-level="4"><text:bookmark-start text:name="__RefHeading___armen_van_geest_3"/><text:bookmark-start text:name="armen_van_geest"/>Armen van geest<text:bookmark-end text:name="__RefHeading___armen_van_geest_3"/><text:bookmark-end text:name="armen_van_geest"/></text:h>
      <text:p text:style-name="Text_20_body">Wat betekent 'arm zijn van geest´?</text:p>
      <text:p text:style-name="Text_20_body">Ik denk dat het verband heeft met de tekst uit <text:a xlink:type="simple" xlink:href="https://bijbelwiki.famvisser.net/doku.php?id=bijbels:nbg:tekst:spreuken3" text:style-name="Internet_20_link" text:visited-style-name="Visited_20_Internet_20_Link">Spreuken 3:</text:a>5 Vertrouw op de Here met uw ganse hart en steun op uw eigen inzicht niet. 6 Ken Hem in al uw wegen, dan zal Hij uw paden recht maken. 7 Wees niet wijs in eigen ogen, vrees de Here en wijk van het kwaad; </text:p>
      <text:p text:style-name="Text_20_body">Met andere woorden “vertrouw op God” en niet op je eigen kunnen, wees niet hoogmoedig.</text:p>
      <text:p text:style-name="Text_20_body"><text:a xlink:type="simple" xlink:href="https://biblehub.com/greek/4434.htm" text:style-name="Internet_20_link" text:visited-style-name="Visited_20_Internet_20_Link">arm</text:a> = pto-khos', </text:p>
      <text:list text:style-name="Numbering_20_1" text:continue-numbering="false">
        <text:list-item>
          <text:p text:style-name="Numbering_20_1_Content_First"> a beggar (as cringing), a pauper</text:p>
        </text:list-item>
        <text:list-item>
          <text:p text:style-name="Numbering_20_1_Content"> (figuratively) distressed</text:p>
        </text:list-item>
        <text:list-item>
          <text:p text:style-name="Numbering_20_1_Content_Last"> (literally, as a noun) strictly denoting absolute or public dependency on charity {also used in a qualified or relative sense; whereas G3993 properly means only financial distress in private}</text:p>
        </text:list-item>
      </text:list>
      <text:p text:style-name="Text_20_body">Farizeeër en Tollenaar.</text:p>
      <text:p text:style-name="Text_20_body">Zij die onderdrukt werden/worden, (stoppels) Exodus 6:8/9 moedeloosheid (armen van geest)</text:p>
      <text:h text:style-name="Heading_20_4" text:outline-level="4"><text:bookmark-start text:name="__RefHeading___koninkrijk_der_hemelen_4"/><text:bookmark-start text:name="koninkrijk_der_hemelen"/>Koninkrijk der hemelen<text:bookmark-end text:name="__RefHeading___koninkrijk_der_hemelen_4"/><text:bookmark-end text:name="koninkrijk_der_hemelen"/></text:h>
      <text:p text:style-name="Text_20_body">Er worden meerdere termen gebruikt in de Evangeliën:</text:p>
      <text:list text:style-name="List_20_1" text:continue-numbering="false">
        <text:list-item>
          <text:p text:style-name="List_20_1_Content_First"> Koninkrijk der hemelen</text:p>
        </text:list-item>
        <text:list-item>
          <text:p text:style-name="List_20_1_Content"> Koninkrijk van God</text:p>
        </text:list-item>
        <text:list-item>
          <text:p text:style-name="List_20_1_Content_Last"> Het Koninkrijk</text:p>
        </text:list-item>
      </text:list>
      <text:p text:style-name="Text_20_body">(Zie Chad: chronicles of Yeshua 023)</text:p>
      <text:p text:style-name="Text_20_body"><text:a xlink:type="simple" xlink:href="https://skipmoen.com/2018/04/circumlocutions/" text:style-name="Internet_20_link" text:visited-style-name="Visited_20_Internet_20_Link">Circumlocutions (omschrijvingen)</text:a> Mogelijk gaat Koninkrijk der hemelen (bedoeld wordt “van God”) over aanbidding.</text:p>
      <text:p text:style-name="Text_20_body"><text:a xlink:type="simple" xlink:href="https://bijbelwiki.famvisser.net/doku.php?id=bijbels:nbg:tekst:johannes4" text:style-name="Internet_20_link" text:visited-style-name="Visited_20_Internet_20_Link">Johannes 4:23-34 </text:a>maar de ure komt en is nu, dat de waarachtige aanbidders de Vader aanbidden zullen in geest en in waarheid; want de Vader zoekt zulke aanbidders; God is geest en wie Hem aanbidden, moeten aanbidden in geest en in waarheid. De vrouw zeide tot Hem: Ik weet, dat de Messias komt, die Christus genoemd wordt; wanneer die komt, zal Hij ons alles verkondigen. Jezus zeide tot haar: Ik, die met u spreek, ben het.</text:p>
      <text:p text:style-name="Text_20_body"><text:a xlink:type="simple" xlink:href="https://bijbelwiki.famvisser.net/doku.php?id=commentaar:mattheus4-17" text:style-name="Internet_20_link" text:visited-style-name="Visited_20_Internet_20_Link">Zie commentaar Mattheüs 4:1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mattheus5-3</dc:title>
  </office:meta>
</office:document-meta>
</file>