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mattheus5-5"/><text:bookmark-start text:name="__RefHeading___mattheus_55_1"/><text:bookmark-start text:name="mattheus_55"/>Mattheus 5:5<text:bookmark-end text:name="__RefHeading___mattheus_55_1"/><text:bookmark-end text:name="mattheus_55"/></text:h>
      <text:p text:style-name="Text_20_body">πραεῖς</text:p>
      <text:p text:style-name="Text_20_body">Jesaja 57:13</text:p>
      <text:p text:style-name="Text_20_body">Ezechiel 33:23-2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mattheus5-5</dc:title>
  </office:meta>
</office:document-meta>
</file>