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psalmen116-13"/><text:bookmark-start text:name="__RefHeading___psalm_11613_1"/><text:bookmark-start text:name="psalm_11613"/>Psalm 116:13<text:bookmark-end text:name="__RefHeading___psalm_11613_1"/><text:bookmark-end text:name="psalm_11613"/></text:h>
      <text:p text:style-name="Text_20_body">Psalm 116:13 De beker der verlossing zal ik opheffen, ik zal de naam des Heren aanroepen.</text:p>
      <text:p text:style-name="Text_20_body">Eigenlijk staat er verlossing<text:span text:style-name="Emphasis">en</text:span>: kos <text:span text:style-name="Strong_20_Emphasis">yeshuot</text:span> essa uvashem YHWH eqra</text:p>
      <text:p text:style-name="Text_20_body"><text:a xlink:type="simple" xlink:href="https://biblehub.com/text/psalms/116-13.htm" text:style-name="Internet_20_link" text:visited-style-name="Visited_20_Internet_20_Link">Biblehub Psalm 116:13</text:a><text:line-break/>
<text:a xlink:type="simple" xlink:href="https://www.oneforisrael.org/holidays/the-passover-cup-of-salvation/" text:style-name="Internet_20_link" text:visited-style-name="Visited_20_Internet_20_Link">oneforisrael - cup of salvations</text:a> Verwijzing naar de beker van Joseph in de zak van Benjamin.<text:line-break/></text:p>
      <text:p text:style-name="Text_20_body">Numeri 14:17 Nu dan, laat toch de kracht des Heren zich groot betonen, zoals Gij gesproken hebt: 18 De Here is lankmoedig en groot van goedertierenheid, vergevende ongerechtigheid en overtreding, hoewel Hij zeker niet ongestraft laat, maar de ongerechtigheid der vaderen bezoekt aan de kinderen, aan het derde en vierde geslacht. 19 Vergeef toch de ongerechtigheid van dit volk naar de grootheid uwer goedertierenheid, gelijk Gij dit volk vergiffenis geschonken hebt van Egypte af tot hier toe. 20 En de Here zeide: Op uw bede schenk Ik vergev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psalmen116-13</dc:title>
  </office:meta>
</office:document-meta>
</file>