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romeinen10-4"/><text:bookmark-start text:name="__RefHeading___romeinen_104_1"/><text:bookmark-start text:name="romeinen_104"/>Romeinen 10:4<text:bookmark-end text:name="__RefHeading___romeinen_104_1"/><text:bookmark-end text:name="romeinen_104"/></text:h>
      <table:table table:style-name="Table">
        <table:table-column/>
        <table:table-row>
          <table:table-cell office:value-type="string" table:style-name="tablecell">
            <text:p text:style-name="tablealignleft">4 Want Christus is het einde der wet, tot gerechtigheid voor een ieder, die gelooft.</text:p>
          </table:table-cell>
        </table:table-row>
      </table:table>
      <text:p text:style-name="Text_20_body">5056. telos = voortdurend, einde (finish), vervulling, doel, uitkomst, som, uiterste</text:p>
      <text:p text:style-name="Text_20_body">De finish is het einde van de race
De eindstreep (halen) is het doel van de wedloop</text:p>
      <text:p text:style-name="Text_20_body">Yeshua heeft de wedloop gelopen zonder van het pad af te wijken, 
geen strafpunten of diskwalificatie.</text:p>
      <text:p text:style-name="Text_20_body"><text:a xlink:type="simple" xlink:href="https://bijbelwiki.famvisser.net/doku.php?id=bijbels:nbg:tekst:jakobus1" text:style-name="Internet_20_link" text:visited-style-name="Visited_20_Internet_20_Link">jakobus1</text:a>:25 Maar wie zich verdiept in de volmaakte wet, die der vrijheid, en daarbij blijft, niet als een vergeetachtige hoorder, doch als een werkelijk dader, die zal zalig zijn in zijn do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romeinen10-4</dc:title>
  </office:meta>
</office:document-meta>
</file>