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start"/><text:bookmark-start text:name="__RefHeading___moadiem_1"/><text:bookmark-start text:name="moadiem"/>Moadiem<text:bookmark-end text:name="__RefHeading___moadiem_1"/><text:bookmark-end text:name="moadiem"/></text:h>
      <text:p text:style-name="Horizontal_20_Line"/>
      <text:p text:style-name="Text_20_body"><text:a xlink:type="simple" xlink:href="https://studie.famvisser.net/doku.php?id=moadiem:vastgestelde-tijden" text:style-name="Internet_20_link" text:visited-style-name="Visited_20_Internet_20_Link">Oude Moadiem pagina</text:a></text:p>
      <text:list text:style-name="List_20_1" text:continue-numbering="false">
        <text:list-item>
          <text:p text:style-name="LastListParagraph_List_20_1_Content_First"> <text:span text:style-name="Strong_20_Emphasis">dagelijks</text:span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Gebed </text:p>
          </table:table-cell>
          <table:table-cell office:value-type="string" table:style-name="tableheader">
            <text:p text:style-name="Table_20_Heading"> Tijdstip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shacharit" text:style-name="Internet_20_link" text:visited-style-name="Visited_20_Internet_20_Link">Shacharit</text:a> </text:p>
          </table:table-cell>
          <table:table-cell office:value-type="string" table:style-name="tablecell">
            <text:p text:style-name="tablealignleft"> van Dauw tot 4e uur (3e uur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mincha" text:style-name="Internet_20_link" text:visited-style-name="Visited_20_Internet_20_Link">Mincha</text:a> </text:p>
          </table:table-cell>
          <table:table-cell office:value-type="string" table:style-name="tablecell">
            <text:p text:style-name="tablealignleft"> Namiddag (9e uur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maariv" text:style-name="Internet_20_link" text:visited-style-name="Visited_20_Internet_20_Link">Maariv</text:a>  </text:p>
          </table:table-cell>
          <table:table-cell office:value-type="string" table:style-name="tablecell">
            <text:p text:style-name="tablealignleft"> Avond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weekelijks</text:span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Dag </text:p>
          </table:table-cell>
          <table:table-cell office:value-type="string" table:style-name="tableheader">
            <text:p text:style-name="Table_20_Heading"> Tijdstip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shabbat:start" text:style-name="Internet_20_link" text:visited-style-name="Visited_20_Internet_20_Link">shabbat</text:a> </text:p>
          </table:table-cell>
          <table:table-cell office:value-type="string" table:style-name="tablecell">
            <text:p text:style-name="tablealignleft"> 7e dag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maandelijks</text:span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Dag </text:p>
          </table:table-cell>
          <table:table-cell office:value-type="string" table:style-name="tableheader">
            <text:p text:style-name="Table_20_Heading"> Tijdstip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chodesh:start" text:style-name="Internet_20_link" text:visited-style-name="Visited_20_Internet_20_Link">chodesh</text:a> </text:p>
          </table:table-cell>
          <table:table-cell office:value-type="string" table:style-name="tablecell">
            <text:p text:style-name="tablealignleft"> De eerste sikkel van de maan zichtbaar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jaarlijks</text:span></text:p>
        </text:list-item>
      </text:list>
      <text:h text:style-name="Heading_20_5" text:outline-level="5"><text:bookmark-start text:name="__RefHeading___voorjaarsfeesten_2"/><text:bookmark-start text:name="voorjaarsfeesten"/>Voorjaarsfeesten<text:bookmark-end text:name="__RefHeading___voorjaarsfeesten_2"/><text:bookmark-end text:name="voorjaarsfees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r. Datu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pesach:start" text:style-name="Internet_20_link" text:visited-style-name="Visited_20_Internet_20_Link">pesach</text:a>          </text:p>
          </table:table-cell>
          <table:table-cell office:value-type="string" table:style-name="tablecell">
            <text:p text:style-name="tablealignleft"> Aviv 14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bikkorim:start" text:style-name="Internet_20_link" text:visited-style-name="Visited_20_Internet_20_Link">bikkorim</text:a>        </text:p>
          </table:table-cell>
          <table:table-cell office:value-type="string" table:style-name="tablecell">
            <text:p text:style-name="tablealignleft"> 1e zondag na de 1e Shabbat na Pesach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matzot:start" text:style-name="Internet_20_link" text:visited-style-name="Visited_20_Internet_20_Link">matzot</text:a>          </text:p>
          </table:table-cell>
          <table:table-cell office:value-type="string" table:style-name="tablecell">
            <text:p text:style-name="tablealignleft"> Aviv 15-21 </text:p>
          </table:table-cell>
        </table:table-row>
      </table:table>
      <text:h text:style-name="Heading_20_5" text:outline-level="5"><text:bookmark-start text:name="__RefHeading___wekenfeest_3"/><text:bookmark-start text:name="wekenfeest"/>Wekenfeest<text:bookmark-end text:name="__RefHeading___wekenfeest_3"/><text:bookmark-end text:name="wekenfees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r. Datu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shavuot:start" text:style-name="Internet_20_link" text:visited-style-name="Visited_20_Internet_20_Link">shavuot</text:a>      </text:p>
          </table:table-cell>
          <table:table-cell office:value-type="string" table:style-name="tablecell">
            <text:p text:style-name="tablealignleft"> Sivan 6 </text:p>
          </table:table-cell>
        </table:table-row>
      </table:table>
      <text:h text:style-name="Heading_20_5" text:outline-level="5"><text:bookmark-start text:name="__RefHeading___najaarsfeesten_4"/><text:bookmark-start text:name="najaarsfeesten"/>Najaarsfeesten<text:bookmark-end text:name="__RefHeading___najaarsfeesten_4"/><text:bookmark-end text:name="najaarsfees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r. Datu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teruah:start" text:style-name="Internet_20_link" text:visited-style-name="Visited_20_Internet_20_Link">teruah</text:a>  </text:p>
          </table:table-cell>
          <table:table-cell office:value-type="string" table:style-name="tablecell">
            <text:p text:style-name="tablealignleft"> Etanim 1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kippurim:start" text:style-name="Internet_20_link" text:visited-style-name="Visited_20_Internet_20_Link">kippurim</text:a></text:p>
          </table:table-cell>
          <table:table-cell office:value-type="string" table:style-name="tablecell">
            <text:p text:style-name="tablealignleft"> Etanim 10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sukkot:start" text:style-name="Internet_20_link" text:visited-style-name="Visited_20_Internet_20_Link">sukkot</text:a>  </text:p>
          </table:table-cell>
          <table:table-cell office:value-type="string" table:style-name="tablecell">
            <text:p text:style-name="tablealignleft"> Etanim 15-2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atzeret:start" text:style-name="Internet_20_link" text:visited-style-name="Visited_20_Internet_20_Link">atzeret</text:a> </text:p>
          </table:table-cell>
          <table:table-cell office:value-type="string" table:style-name="tablecell">
            <text:p text:style-name="tablealignleft"> Etanim 22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torah:start" text:style-name="Internet_20_link" text:visited-style-name="Visited_20_Internet_20_Link">torah</text:a>   </text:p>
          </table:table-cell>
          <table:table-cell office:value-type="string" table:style-name="tablecell">
            <text:p text:style-name="tablealignleft"> Etanim 23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Buiten Bijbels</text:span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r. Datu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chanukah:start" text:style-name="Internet_20_link" text:visited-style-name="Visited_20_Internet_20_Link">chanukah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moadiem:purim:start" text:style-name="Internet_20_link" text:visited-style-name="Visited_20_Internet_20_Link">purim</text:a>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tart</dc:title>
  </office:meta>
</office:document-meta>
</file>