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2397575d17acb5aaf87f416cdfaf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hoofdpagina_bijbel_wiki_famvisser_1"/><text:bookmark-start text:name="hoofdpagina_bijbel_wiki_famvisser"/>Hoofdpagina Bijbel Wiki FamVisser<text:bookmark-end text:name="__RefHeading___hoofdpagina_bijbel_wiki_famvisser_1"/><text:bookmark-end text:name="hoofdpagina_bijbel_wiki_famvisser"/></text:h>
      <text:p text:style-name="Text_20_body"><draw:frame draw:style-name="media" draw:name="0" text:anchor-type="as-char" draw:z-index="0" svg:width="26.458333333333cm" style:rel-width="100%" svg:height="5.9396258503401cm" style:rel-height="scale"><draw:image xlink:href="Pictures/6b2397575d17acb5aaf87f416cdfaf5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