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kind-zoon"/><text:bookmark-start text:name="__RefHeading___een_kind_is_ons_geboren_een_zoon_is_ons_gegeven_1"/><text:bookmark-start text:name="een_kind_is_ons_geboren_een_zoon_is_ons_gegeven"/>Een kind is ons geboren, een zoon is ons gegeven<text:bookmark-end text:name="__RefHeading___een_kind_is_ons_geboren_een_zoon_is_ons_gegeven_1"/><text:bookmark-end text:name="een_kind_is_ons_geboren_een_zoon_is_ons_gegeven"/></text:h>
      <text:p text:style-name="Text_20_body"><text:a xlink:type="simple" xlink:href="https://bijbelwiki.famvisser.net/doku.php?id=bijbels:nbg:tekst:jesaja9" text:style-name="Internet_20_link" text:visited-style-name="Visited_20_Internet_20_Link">jesaja9</text:a>:5 Want een Kind is ons geboren, een Zoon is ons gegeven, en de heerschappij rust op zijn schouder en men noemt hem Wonderbare Raadsman, Sterke God, Eeuwige Vader, Vredevorst.</text:p>
      <text:p text:style-name="Text_20_body">targum Jonathan 9:5 The prophet said to the house of David, For unto us a child is born, unto us a son is given, and he has taken the law upon himself to keep it. His name is called from before Him who is wonderful in counsel, the mighty God who liveth to eternity — the Messiah whose peace shall be great upon us in his days.</text:p>
      <text:p text:style-name="Text_20_body">6 Groot zal de heerschappij zijn en eindeloos de vrede op de troon van David en over zijn koninkrijk, doordat hij het sticht en grondvest met recht en gerechtigheid, van nu aan tot in eeuwigheid. De ijver van de Here der heerscharen zal dit doen. </text:p>
      <text:p text:style-name="Text_20_body">kind = <text:a xlink:type="simple" xlink:href="https://biblehub.com/hebrew/3206.htm" text:style-name="Internet_20_link" text:visited-style-name="Visited_20_Internet_20_Link">H3206</text:a> YeLeD, kind, zoon, jongen, jeugd<text:line-break/>
zoon = <text:a xlink:type="simple" xlink:href="https://biblehub.com/hebrew/1121.htm" text:style-name="Internet_20_link" text:visited-style-name="Visited_20_Internet_20_Link">H1121</text:a> BeN, zoon (zie Strongs voor heel veel vertalingen)</text:p>
      <text:p text:style-name="Text_20_body">paidion = kind<text:line-break/>
huios = zoon</text:p>
      <text:p text:style-name="Text_20_body">Er is een verschil in het hebreeuws tussen YeLeD en BeN, zoals het ook is in het grieks tussen paidíon en huió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kind-zoon</dc:title>
  </office:meta>
</office:document-meta>
</file>