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heilige-geest"/><text:bookmark-start text:name="__RefHeading___de_heilige_geest_1"/><text:bookmark-start text:name="de_heilige_geest"/>De Heilige Geest<text:bookmark-end text:name="__RefHeading___de_heilige_geest_1"/><text:bookmark-end text:name="de_heilige_geest"/></text:h>
      <text:h text:style-name="Heading_20_3" text:outline-level="3"><text:bookmark-start text:name="__RefHeading___wie_is_de_heilige_geest_2"/><text:bookmark-start text:name="wie_is_de_heilige_geest"/>Wie is de Heilige Geest<text:bookmark-end text:name="__RefHeading___wie_is_de_heilige_geest_2"/><text:bookmark-end text:name="wie_is_de_heilige_geest"/></text:h>
      <text:p text:style-name="Horizontal_20_Line"/>
      <text:h text:style-name="Heading_20_4" text:outline-level="4"><text:bookmark-start text:name="__RefHeading___god_is_geest_3"/><text:bookmark-start text:name="god_is_geest"/>God is Geest<text:bookmark-end text:name="__RefHeading___god_is_geest_3"/><text:bookmark-end text:name="god_is_geest"/></text:h>
      <text:p text:style-name="Text_20_body">In <text:a xlink:type="simple" xlink:href="https://bijbelwiki.famvisser.net/doku.php?id=bijbels:nbg:tekst:johannes4" text:style-name="Internet_20_link" text:visited-style-name="Visited_20_Internet_20_Link">Johannes 4:24</text:a> lezen we dat Yeshua zegt dat God geest is: “<text:span text:style-name="Strong_20_Emphasis">God is geest</text:span> en wie Hem aanbidden, moeten aanbidden in geest en in waarheid.”</text:p>
      <text:h text:style-name="Heading_20_5" text:outline-level="5"><text:bookmark-start text:name="__RefHeading___de_vader_geeft_de_geest_4"/><text:bookmark-start text:name="de_vader_geeft_de_geest"/>De Vader geeft de Geest<text:bookmark-end text:name="__RefHeading___de_vader_geeft_de_geest_4"/><text:bookmark-end text:name="de_vader_geeft_de_geest"/></text:h>
      <text:p text:style-name="Text_20_body">Psalm 143:10 Leer mij uw wil te doen, want Gij zijt mijn God, uw goede Geest geleide mij in een effen land.</text:p>
      <text:p text:style-name="Text_20_body">Ezechiël 36:27 Mijn Geest zal Ik in uw binnenste geven en maken, dat gij naar mijn inzettingen wandelt en naarstig mijn verordeningen onderhoudt.</text:p>
      <text:p text:style-name="Text_20_body">1 Korintiërs 6:19-20 Of weet gij niet, dat uw lichaam een tempel is van de Heilige Geest, die in u woont, die gij van God ontvangen hebt, en dat gij niet van uzelf zijt? Want gij zijt gekocht en betaald. Verheerlijkt dan God met uw lichaam.</text:p>
      <text:p text:style-name="Text_20_body">Johannes 14:16 En Ik zal de Vader bidden en Hij zal u een andere Trooster geven om tot in eeuwigheid bij u te zijn.</text:p>
      <text:p text:style-name="Text_20_body">Johannes 14:26 Maar de Trooster, de heilige Geest, die de Vader zenden zal in mijn naam, die zal u alles leren en u te binnen brengen al wat Ik u gezegd heb.</text:p>
      <text:p text:style-name="Text_20_body">1 Korintiërs 3:16 Weet gij niet, dat gij Gods tempel zijt en dat de Geest Gods in u woont?</text:p>
      <text:p text:style-name="Text_20_body">Efeziërs 4:30 En bedroeft de heilige Geest Gods niet, door wie gij verzegeld zijt tegen de dag der verlossing.</text:p>
      <text:p text:style-name="Text_20_body">Handelingen 5:32 En wij zijn getuigen van deze dingen en ook de heilige Geest, die God hun gegeven heeft, die Hem gehoorzaam zijn.</text:p>
      <text:h text:style-name="Heading_20_4" text:outline-level="4"><text:bookmark-start text:name="__RefHeading___yeshua_is_geest_5"/><text:bookmark-start text:name="yeshua_is_geest"/>Yeshua is Geest<text:bookmark-end text:name="__RefHeading___yeshua_is_geest_5"/><text:bookmark-end text:name="yeshua_is_geest"/></text:h>
      <text:p text:style-name="Text_20_body"><text:a xlink:type="simple" xlink:href="https://bijbelwiki.famvisser.net/doku.php?id=bijbels:nbg:tekst:2corinthe3" text:style-name="Internet_20_link" text:visited-style-name="Visited_20_Internet_20_Link">2 Corinthe 2:17</text:a> De Here nu is de Geest; en waar de Geest des Heren is, is vrijheid. </text:p>
      <text:h text:style-name="Heading_20_5" text:outline-level="5"><text:bookmark-start text:name="__RefHeading___yeshua_doopt_met_de_geest_6"/><text:bookmark-start text:name="yeshua_doopt_met_de_geest"/>Yeshua doopt met de Geest<text:bookmark-end text:name="__RefHeading___yeshua_doopt_met_de_geest_6"/><text:bookmark-end text:name="yeshua_doopt_met_de_geest"/></text:h>
      <text:p text:style-name="Text_20_body">En ik kende Hem niet, maar Hij, die mij gezonden had om te dopen met water, die had tot mij gezegd: Op wie gij de Geest ziet nederdalen en op Hem blijven, deze is het, die met de heilige Geest doopt.
Johannes 1:33</text:p>
      <text:p text:style-name="Text_20_body">Nu Hij dan door de rechterhand Gods verhoogd is en de belofte des heiligen Geestes van de Vader ontvangen heeft, heeft Hij dit uitgestort, wat gíj en ziet en hoort.
Handelingen 2:33</text:p>
      <text:p text:style-name="Text_20_body"><text:line-break/>
<text:line-break/></text:p>
      <text:h text:style-name="Heading_20_3" text:outline-level="3"><text:bookmark-start text:name="__RefHeading___de_geest_op_u_de_geest_in_u_7"/><text:bookmark-start text:name="de_geest_op_u_de_geest_in_u"/>De Geest op u, de Geest in u<text:bookmark-end text:name="__RefHeading___de_geest_op_u_de_geest_in_u_7"/><text:bookmark-end text:name="de_geest_op_u_de_geest_in_u"/></text:h>
      <text:p text:style-name="Horizontal_20_Line"/>
      <text:p text:style-name="Text_20_body">De Bijbel spreekt de ene keer van “de Geest op u, of de Geest greep hem aan” en de andere keer van “de Geest in u”.</text:p>
      <text:h text:style-name="Heading_20_4" text:outline-level="4"><text:bookmark-start text:name="__RefHeading___de_geest_op_u_8"/><text:bookmark-start text:name="de_geest_op_u"/>De Geest op u<text:bookmark-end text:name="__RefHeading___de_geest_op_u_8"/><text:bookmark-end text:name="de_geest_op_u"/></text:h>
      <text:p text:style-name="Text_20_body">Betrekking: kracht, zalving, bediening<text:line-break/>
Moment: vaak ervaren als een aparte, zichtbare of voelbare aanraking</text:p>
      <text:p text:style-name="Text_20_body">Betekenis:<text:line-break/>
De Geest op iemand verwijst in de Bijbel meestal naar een bekrachtiging voor een taak of bediening.
Bijv.:</text:p>
      <text:list text:style-name="List_20_1" text:continue-numbering="false">
        <text:list-item>
          <text:p text:style-name="List_20_1_Content_First"> in Handelingen komt de Geest op de discipelen (Handelingen 1:8; 2:4)</text:p>
        </text:list-item>
        <text:list-item>
          <text:p text:style-name="List_20_1_Content_Last"> in het OT kwam de Geest op mensen voor specifieke opdrachten (Richteren 6:34; 1 Samuël 10:6)</text:p>
        </text:list-item>
      </text:list>
      <text:p text:style-name="Text_20_body">Dit gaat over:<text:line-break/></text:p>
      <text:list text:style-name="List_20_1" text:continue-numbering="false">
        <text:list-item>
          <text:p text:style-name="List_20_1_Content_First"> kracht om te getuigen, gaven van de Geest (zoals profetie, wonderen, moed, wijsheid).</text:p>
        </text:list-item>
        <text:list-item>
          <text:p text:style-name="List_20_1_Content_Last"> Gods aanwezigheid die iemand zichtbaar raakt of gebruikt.</text:p>
        </text:list-item>
      </text:list>
      <text:p text:style-name="Text_20_body"><text:span text:style-name="Strong_20_Emphasis">De Geest op je is kracht om iets te doen voor anderen</text:span>.</text:p>
      <text:p text:style-name="Text_20_body">Jesaja 61:1 De Geest des Heren Heren is op mij, omdat de Here mij gezalfd heeft; Hij heeft mij gezonden om een blijde boodschap te brengen aan ootmoedigen, om te verbinden gebrokenen van hart, om voor gevangenen vrijlating uit te roepen en voor gebondenen opening der gevangenis.</text:p>
      <text:p text:style-name="Text_20_body">Handelingen 1:8 Maar gij zult kracht ontvangen, wanneer de heilige Geest over u komt, en gij zult mijn getuigen zijn te Jeruzalem en in geheel Judea en Samaria en tot het uiterste der aarde.</text:p>
      <text:p text:style-name="Text_20_body">Handelingen 2:3-4 En er vertoonden zich aan hen tongen als van vuur, die zich verdeelden, en het zette zich op ieder van hen; en zij werden allen vervuld met de heilige Geest en begonnen met andere tongen te spreken, zoals de Geest het hun gaf uit te spreken.</text:p>
      <text:p text:style-name="Text_20_body">Handelingen 4:31 En terwijl zij baden, werd de plaats, waar zij vergaderd waren, bewogen; en zij werden allen vervuld met de heilige Geest en spraken het woord Gods met vrijmoedigheid.</text:p>
      <text:p text:style-name="Text_20_body">Handelingen 11:15 En toen ik begonnen was te spreken, viel de heilige Geest op hen, evenals in het begin ook op ons.</text:p>
      <text:p text:style-name="Text_20_body">Handelingen 19:5-6 En toen zij dit hoorden, lieten zij zich dopen in de naam van de Here Jezus. En toen Paulus hun de handen oplegde, kwam de heilige Geest over hen, en zij spraken in tongen en profeteerden.</text:p>
      <text:p text:style-name="Text_20_body">En als Hij komt, zal Hij de wereld overtuigen van zonde en van gerechtigheid en van oordeel.
Johannes 16:8</text:p>
      <text:p text:style-name="Text_20_body">Ik doop u met water tot bekering, maar Hij, die na mij komt, is sterker dan ik; ik ben niet waardig Hem zijn schoenen na te dragen; die zal u dopen met de heilige Geest en met vuur.
Matteüs 3:11</text:p>
      <text:h text:style-name="Heading_20_4" text:outline-level="4"><text:bookmark-start text:name="__RefHeading___de_geest_in_u_9"/><text:bookmark-start text:name="de_geest_in_u"/>De Geest in u<text:bookmark-end text:name="__RefHeading___de_geest_in_u_9"/><text:bookmark-end text:name="de_geest_in_u"/></text:h>
      <text:p text:style-name="Text_20_body">Betrekking: innerlijke wedergeboorte, karaktervorming, heiliging<text:line-break/>
Moment: vanaf bekering / wedergeboorte</text:p>
      <text:p text:style-name="Text_20_body">Betekenis:<text:line-break/>
Wanneer de Bijbel spreekt over de Geest in iemand, gaat het over het innerlijke, permanente werk van de Heilige Geest.</text:p>
      <text:p text:style-name="Text_20_body">Denk aan:</text:p>
      <text:list text:style-name="List_20_1" text:continue-numbering="false">
        <text:list-item>
          <text:p text:style-name="List_20_1_Content_First"> nieuwe geboorte / nieuw leven (Johannes 3:5–6)</text:p>
        </text:list-item>
        <text:list-item>
          <text:p text:style-name="List_20_1_Content"> de Geest die in ons woont (Romeinen 8:9–11)</text:p>
        </text:list-item>
        <text:list-item>
          <text:p text:style-name="List_20_1_Content"> vrucht van de Geest (Galaten 5:22–23)</text:p>
        </text:list-item>
        <text:list-item>
          <text:p text:style-name="List_20_1_Content_Last"> leiding en overtuiging van binnenuit</text:p>
        </text:list-item>
      </text:list>
      <text:p text:style-name="Text_20_body"><text:span text:style-name="Strong_20_Emphasis">De Geest in je is transformatie van binnenuit, een blijvende aanwezigheid, karakter vormend.</text:span></text:p>
      <text:p text:style-name="Text_20_body">Psalm 143:10 Leer mij uw wil te doen, want Gij zijt mijn God, uw goede Geest geleide mij in een effen land.</text:p>
      <text:p text:style-name="Text_20_body">Ezechiël 36:27 Mijn Geest zal Ik in uw binnenste geven en maken, dat gij naar mijn inzettingen wandelt en naarstig mijn verordeningen onderhoudt.</text:p>
      <text:p text:style-name="Text_20_body">1 Korintiërs 6:19-20 Of weet gij niet, dat uw lichaam een tempel is van de Heilige Geest, die in u woont, die gij van God ontvangen hebt, en dat gij niet van uzelf zijt? Want gij zijt gekocht en betaald. Verheerlijkt dan God met uw lichaam.</text:p>
      <text:p text:style-name="Text_20_body">Johannes 14:16 En Ik zal de Vader bidden en Hij zal u een andere Trooster geven om tot in eeuwigheid bij u te zijn.</text:p>
      <text:p text:style-name="Text_20_body">Johannes 14:26 Maar de Trooster, de heilige Geest, die de Vader zenden zal in mijn naam, die zal u alles leren en u te binnen brengen al wat Ik u gezegd heb.</text:p>
      <text:p text:style-name="Text_20_body">1 Korintiërs 3:16 Weet gij niet, dat gij Gods tempel zijt en dat de Geest Gods in u woont?</text:p>
      <text:p text:style-name="Text_20_body">Romeinen 5:5 En de hoop maakt niet beschaamd, omdat de liefde Gods in onze harten uitgestort is door de heilige Geest, die ons gegeven is.</text:p>
      <text:p text:style-name="Text_20_body">Efeziërs 4:30 En bedroeft de heilige Geest Gods niet, door wie gij verzegeld zijt tegen de dag der verlossing.</text:p>
      <text:p text:style-name="Text_20_body">1 Korintiërs 2:11 Wie toch onder de mensen weet, wat in een mens is, dan des mensen eigen geest, die in hem is? Zo weet ook niemand, wat in God is, dan de Geest Gods.</text:p>
      <text:p text:style-name="Text_20_body">Handelingen 5:32 En wij zijn getuigen van deze dingen en ook de heilige Geest, die God hun gegeven heeft, die Hem gehoorzaam zijn.</text:p>
      <text:p text:style-name="Text_20_body">Titus 3:5 Heeft Hij, niet om werken der gerechtigheid, die wij zouden gedaan hebben, doch naar zijn ontferming ons gered door het bad der wedergeboorte en der vernieuwing door de heilige Geest.</text:p>
      <text:p text:style-name="Text_20_body">De gemeente dan door geheel Judea, Galilea en Samaria had vrede; zij werd opgebouwd en wandelde in de vreze des Heren, en zij nam in aantal toe door de bijstand van de heilige Geest.
Handelingen 9:31</text:p>
      <text:p text:style-name="Text_20_body">En als Hij komt, zal Hij de wereld overtuigen van zonde en van gerechtigheid en van oordeel.
Johannes 16:8</text:p>
      <text:p text:style-name="Text_20_body">Ik doop u met water tot bekering, maar Hij, die na mij komt, is sterker dan ik; ik ben niet waardig Hem zijn schoenen na te dragen; die zal u dopen met de heilige Geest en met vuur.
Matteüs 3:11</text:p>
      <text:p text:style-name="Text_20_body">Schematisch: <text:line-break/></text:p>
      <table:table table:style-name="Table">
        <table:table-column/>
        <table:table-column/>
        <table:table-column/>
        <table:table-row>
          <table:table-cell office:value-type="string" table:style-name="tableheader">
            <text:p text:style-name="Table_20_Heading">De Geest in je             </text:p>
          </table:table-cell>
          <table:table-cell office:value-type="string" table:style-name="tableheader"/>
          <table:table-cell office:value-type="string" table:style-name="tableheader">
            <text:p text:style-name="Table_20_Heading">De Geest op je          </text:p>
          </table:table-cell>
        </table:table-row>
        <table:table-row>
          <table:table-cell office:value-type="string" table:style-name="tablecell">
            <text:p text:style-name="tablealignleft">Gericht op wie je bent     </text:p>
          </table:table-cell>
          <table:table-cell office:value-type="string" table:style-name="tablecell"/>
          <table:table-cell office:value-type="string" table:style-name="tablecell">
            <text:p text:style-name="tablealignleft">Gericht op wat je doet</text:p>
          </table:table-cell>
        </table:table-row>
        <table:table-row>
          <table:table-cell office:value-type="string" table:style-name="tablecell">
            <text:p text:style-name="tablealignleft">Wedergeboorte en heiliging </text:p>
          </table:table-cell>
          <table:table-cell office:value-type="string" table:style-name="tablecell"/>
          <table:table-cell office:value-type="string" table:style-name="tablecell">
            <text:p text:style-name="tablealignleft">Kracht, zalving, bediening</text:p>
          </table:table-cell>
        </table:table-row>
        <table:table-row>
          <table:table-cell office:value-type="string" table:style-name="tablecell">
            <text:p text:style-name="tablealignleft">Permanent                  </text:p>
          </table:table-cell>
          <table:table-cell office:value-type="string" table:style-name="tablecell"/>
          <table:table-cell office:value-type="string" table:style-name="tablecell">
            <text:p text:style-name="tablealignleft">Soms tijdelijk of voor specifieke momenten</text:p>
          </table:table-cell>
        </table:table-row>
        <table:table-row>
          <table:table-cell office:value-type="string" table:style-name="tablecell">
            <text:p text:style-name="tablealignleft">Vrucht van de Geest        </text:p>
          </table:table-cell>
          <table:table-cell office:value-type="string" table:style-name="tablecell"/>
          <table:table-cell office:value-type="string" table:style-name="tablecell">
            <text:p text:style-name="tablealignleft">Gaven van de Geest</text:p>
          </table:table-cell>
        </table:table-row>
        <table:table-row>
          <table:table-cell office:value-type="string" table:style-name="tablecell">
            <text:p text:style-name="tablealignleft">Karakter vormend           </text:p>
          </table:table-cell>
          <table:table-cell office:value-type="string" table:style-name="tablecell"/>
          <table:table-cell office:value-type="string" table:style-name="tablecell">
            <text:p text:style-name="tablealignleft">Voor de ander</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heilige-geest</dc:title>
  </office:meta>
</office:document-meta>
</file>