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opname"/><text:bookmark-start text:name="__RefHeading___de_opname_1"/><text:bookmark-start text:name="de_opname"/>(De) Opname<text:bookmark-end text:name="__RefHeading___de_opname_1"/><text:bookmark-end text:name="de_opname"/></text:h>
      <text:h text:style-name="Heading_20_3" text:outline-level="3"><text:bookmark-start text:name="__RefHeading___oude_testament_2"/><text:bookmark-start text:name="oude_testament"/>Oude Testament<text:bookmark-end text:name="__RefHeading___oude_testament_2"/><text:bookmark-end text:name="oude_testament"/></text:h>
      <text:p text:style-name="Text_20_body">Henoch <text:line-break/>
Mozes <text:line-break/>
Eliah <text:line-break/></text:p>
      <text:h text:style-name="Heading_20_3" text:outline-level="3"><text:bookmark-start text:name="__RefHeading___nieuwe_testament_3"/><text:bookmark-start text:name="nieuwe_testament"/>Nieuwe Testament<text:bookmark-end text:name="__RefHeading___nieuwe_testament_3"/><text:bookmark-end text:name="nieuwe_testament"/></text:h>
      <text:p text:style-name="Text_20_body">Yeshua Mat.24 en 25, Lukas 21 <text:line-break/>
Paulus 1Cor.15:50-58, 1Thess.4:13-18, 1Thess.5:2-10, 2Thess.2:1-17 <text:line-break/>
Johannes Openbaring 1:9-20 <text:line-break/></text:p>
      <text:h text:style-name="Heading_20_3" text:outline-level="3"><text:bookmark-start text:name="__RefHeading___vroege_kerk_4"/><text:bookmark-start text:name="vroege_kerk"/>Vroege Kerk<text:bookmark-end text:name="__RefHeading___vroege_kerk_4"/><text:bookmark-end text:name="vroege_kerk"/></text:h>
      <text:p text:style-name="Text_20_body"><text:a xlink:type="simple" xlink:href="https://www.newadvent.org/fathers/0507.htm" text:style-name="Internet_20_link" text:visited-style-name="Visited_20_Internet_20_Link">https://www.newadvent.org/fathers/0507.htm</text:a> <text:line-break/></text:p>
      <text:p text:style-name="Text_20_body">Irenaeus AD 170, Against Heresies 5:29 <text:line-break/>
- <text:a xlink:type="simple" xlink:href="http://www.prudencetrue.com/images/Irenaeus_Against_Heresies_Book_V.pdf" text:style-name="Internet_20_link" text:visited-style-name="Visited_20_Internet_20_Link">Against Heresies V</text:a> <text:line-break/></text:p>
      <text:p text:style-name="Preformatted_20_Text"> And therefore, when in the end the Church shall be suddenly caught up from this, it is said, <text:line-break/> "There shall be tribulation such as has not been since the beginning, neither shall be."(2) <text:line-break/> For this is the last contest of the righteous, in which, when they overcome they are crowned with incorruption.<text:line-break/> </text:p>
      <text:p text:style-name="Text_20_body">Tertullian AD 207, Against Marcion 5:16 <text:line-break/>
- <text:a xlink:type="simple" xlink:href="http://www.documentacatholicaomnia.eu/03d/0160-0220,_Tertullianus,_Adversus_Marcionem_[Schaff],_EN.pdf" text:style-name="Internet_20_link" text:visited-style-name="Visited_20_Internet_20_Link">Against Marcion</text:a> <text:line-break/></text:p>
      <text:p text:style-name="Preformatted_20_Text">But there is now a gate provided by Christ, which admits and conducts to glory. <text:line-break/>Of this Amos says: “He buildeth His ascensions into heaven;” certainly not for Himself alone, <text:line-break/>but for His people also, who will be with Him. “And Thou shalt bind them about Thee,” <text:line-break/>says he, “like the adornment of a bride.” Accordingly the Spirit, admiring such as soar up to the celestial realms<text:line-break/>by these ascensions, says, “They fly, as if they were kites; they fly as clouds, and as young doves,<text:line-break/>unto me” —that is, simply like a dove. For we shall, according to the apostle, <text:line-break/>be caught up into the clouds to meet the Lord (even the Son of man, who shall come in the clouds, <text:line-break/>according to Daniel1) and so shall we ever be with the Lord, so long as He remains both on the earth and <text:line-break/>in heaven, who, against such as are thankless for both one promise and the other, <text:line-break/>calls the elements themselves to witness: “Hear, O heaven, and give ear, O earth.”</text:p>
      <text:p text:style-name="Text_20_body">Sheppard of Hermas AD 150, 2.2-6 <text:line-break/>
- <text:a xlink:type="simple" xlink:href="http://www.orthodoxebooks.org/sites/default/files/pdfs/The%20Shepherd%20of%20Hermas%20-%20Hermas.pdf" text:style-name="Internet_20_link" text:visited-style-name="Visited_20_Internet_20_Link">Hermas.pdf</text:a> <text:line-break/></text:p>
      <text:p text:style-name="Preformatted_20_Text"> I say, “I was met by a beast of such a size that it could destroy peoples, but through the power of the Lord <text:line-break/> and His great mercy I escaped from it.” “Well did you escape from it,” says she, <text:line-break/> “because you cast your care on God, and opened your heart to the Lord, believing that you can be saved <text:line-break/> by no other than by His great and glorious name. On this account the Lord has sent His angel, <text:line-break/> who has rule over the beasts, and whose name is Thegri, and has shut up its mouth,<text:line-break/> so that it cannot tear you. You have escaped from great tribulation on account of your faith, <text:line-break/> and because you did not doubt in the presence of such a beast. <text:line-break/> Go, therefore, and tell the elect of the Lord His mighty deeds,<text:line-break/> and say to them that this beast is a type of the great tribulation that is coming. <text:line-break/> If then ye prepare yourselves, and repent with all your heart, and turn to the Lord, <text:line-break/> it will be possible for you to escape it, if your heart be pure and spotless, <text:line-break/> and ye spend the rest of the days of your life in serving the Lord blamelessly.</text:p>
      <text:p text:style-name="Text_20_body">Cyprian AD 250, Treatises of Cyprian 21-26 <text:line-break/>
- <text:a xlink:type="simple" xlink:href="https://www.newadvent.org/fathers/050655.htm" text:style-name="Internet_20_link" text:visited-style-name="Visited_20_Internet_20_Link">https://www.newadvent.org/fathers/050655.htm</text:a> <text:line-break/></text:p>
      <text:p text:style-name="Preformatted_20_Text">7. Nor let any one of you, beloved brethren, be so terrified by the fear of future persecution, <text:line-break/>or the coming of the threatening Antichrist, as not to be found armed for all things by the evangelical exhortations and precepts, <text:line-break/>and by the heavenly warnings. Antichrist is coming, but above him comes Christ also. <text:line-break/>The enemy goes about and rages, but immediately the Lord follows to avenge our sufferings and our wounds. <text:line-break/>The adversary is enraged and threatens, but there is One who can deliver us from his hands. <text:line-break/>He is to be feared whose anger no one can escape, as He Himself forewarns, and says: Fear not them which kill the body, <text:line-break/>but are not able to kill the soul; but rather fear Him which is able to destroy both body and soul in hell.</text:p>
      <text:p text:style-name="Text_20_body">- <text:a xlink:type="simple" xlink:href="https://books.google.nl/books?id=498CAAAAQAAJ&amp;pg=PA129&amp;lpg=PA129&amp;dq=cyprian+treatises+early+departure&amp;source=bl&amp;ots=6iQXlb2Pce&amp;sig=ACfU3U2hfUXxm74fvS_bbwos1MNU3J4ZPQ&amp;hl=nl&amp;sa=X&amp;ved=2ahUKEwjLtafDz_fpAhWjNOwKHZ_2CSUQ6AEwAHoECAoQAQ#v=onepage&amp;q=cyprian%20treatises%20early%20departure&amp;f=false" text:style-name="Internet_20_link" text:visited-style-name="Visited_20_Internet_20_Link">Treatises of Cyprian</text:a> <text:line-break/>
<draw:frame draw:style-name="media" draw:name="0" text:anchor-type="as-char" draw:z-index="0" svg:width="5.2916666666667cm" svg:height="5.2916666666667cm"><draw:image xlink:href="/volume1/web/bijbelwiki/data/media/cyprian.png" xlink:type="simple" xlink:show="embed" xlink:actuate="onLoad"/></draw:frame></text:p>
      <text:p text:style-name="Text_20_body">Ephraim the Syrian AD 373, On the last times 2 <text:line-break/>
- <text:a xlink:type="simple" xlink:href="https://orthochristian.com/101157.html" text:style-name="Internet_20_link" text:visited-style-name="Visited_20_Internet_20_Link">https://orthochristian.com/101157.html</text:a> <text:line-break/></text:p>
      <text:p text:style-name="Preformatted_20_Text">See to it that this sentence be not fulfilled among you of the prophet who declares: <text:line-break/>“Woe to those who desire to see the day of the Lord!” <text:line-break/>For all the saints and elect of God are gathered, prior to the tribulation that is to come, <text:line-break/>and are taken to the Lord lest they see the confusion that is to overwhelm the world because of our sins. <text:line-break/>And so, brothers most dear to me, it is the eleventh hour, and the end of the world comes to the harvest, <text:line-break/>and angels, armed and prepared, hold sickles in their hands, awaiting the empire of the Lord.</text:p>
      <text:h text:style-name="Heading_20_3" text:outline-level="3"><text:bookmark-start text:name="__RefHeading___bazuinenfeest_5"/><text:bookmark-start text:name="bazuinenfeest"/>Bazuinenfeest<text:bookmark-end text:name="__RefHeading___bazuinenfeest_5"/><text:bookmark-end text:name="bazuinenfeest"/></text:h>
      <text:p text:style-name="Text_20_body">De laatste bazuin 'Tequia G'dola' <text:line-break/>
- <text:a xlink:type="simple" xlink:href="https://www.versebyverseministry.org/bible-answers/is-the-last-trumpet-blown-for-the-rapture" text:style-name="Internet_20_link" text:visited-style-name="Visited_20_Internet_20_Link">Last blast</text:a> <text:line-break/></text:p>
      <text:p text:style-name="Preformatted_20_Text">During the feast, the trumpet is blown a total of 100 times, with the final horn blast lasting much longer than the first 99 blasts. <text:line-break/>This final blast pictures the trumpet sound which will announce the Rapture of the Church, which Paul mentions in 1 Corinthians 15. <text:line-break/>By the way, the trumpet blast associated with the Rapture is not to be confused with the trumpet judgments of Tribulation. <text:line-break/>Rather, it is associated with the final horn of the Feast of Trumpets.</text:p>
      <text:p text:style-name="Text_20_body">- <text:a xlink:type="simple" xlink:href="https://www.khouse.org/articles/1995/105/" text:style-name="Internet_20_link" text:visited-style-name="Visited_20_Internet_20_Link">Volgende feesten</text:a> <text:line-break/></text:p>
      <text:p text:style-name="Preformatted_20_Text">Following the Feast of Trumpets are the Yomim Noraim, the seven "Days of Affliction" in anticipation of Yom Kippur, <text:line-break/>the Day of Atonement, on the 10th of Tishri (October 4).<text:line-break/>Five days later, the 15th of Tishri (October 9-17) begins the Succoth, or the Feast of Tabernacles. </text:p>
      <text:p text:style-name="Text_20_body">- <text:a xlink:type="simple" xlink:href="https://www.the-wise-shall-understand.com/the-last-trump/#:~:text=The%20Tekiah%20Gedolah%20%E2%80%93%20Means%20%E2%80%9Cthe,a%20very%20long%2C%20final%20note." text:style-name="Internet_20_link" text:visited-style-name="Visited_20_Internet_20_Link">Rosh HaShannah</text:a> <text:line-break/></text:p>
      <text:p text:style-name="Preformatted_20_Text">The Tekiah – is a long, single blast. It was straight, plain, smooth, continuous note and it is <text:line-break/>to symbolize the expression of joy and contentment.<text:line-break/>The Shevarim – is three short blasts. A combination of three broken notes to symbolize weeping.<text:line-break/>The Truah – Extremely short blasts which are a combination of nine staccato notes in a very quick succession of short trill. <text:line-break/>This symbolizes trepidation, sorrow and sobbing.<text:line-break/>The Tekiah Gedolah – Means “the last trump.” This one symbolizes the hope of redemption. It is a very long, final note.</text:p>
      <text:h text:style-name="Heading_20_3" text:outline-level="3"><text:bookmark-start text:name="__RefHeading___shavoeot_6"/><text:bookmark-start text:name="shavoeot"/>Shavoeot<text:bookmark-end text:name="__RefHeading___shavoeot_6"/><text:bookmark-end text:name="shavoeot"/></text:h>
      <text:p text:style-name="Text_20_body">niet 50 maar 99/100 dagen na Pesach</text:p>
      <text:h text:style-name="Heading_20_3" text:outline-level="3"><text:bookmark-start text:name="__RefHeading___weerhouder_7"/><text:bookmark-start text:name="weerhouder"/>Weerhouder<text:bookmark-end text:name="__RefHeading___weerhouder_7"/><text:bookmark-end text:name="weerhouder"/></text:h>
      <text:p text:style-name="Text_20_body"><text:a xlink:type="simple" xlink:href="https://www.biblestudytools.com/commentaries/revelation/related-topics/who-is-the-restrainer.html" text:style-name="Internet_20_link" text:visited-style-name="Visited_20_Internet_20_Link">who-is-the-restrainer</text:a> <text:line-break/></text:p>
      <text:p text:style-name="Text_20_body"><text:a xlink:type="simple" xlink:href="https://bijbelwiki.famvisser.net/doku.php?id=studies:stu_heilige-geest" text:style-name="Internet_20_link" text:visited-style-name="Visited_20_Internet_20_Link">stu_heilige-gee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opname</dc:title>
  </office:meta>
</office:document-meta>
</file>