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31dcbb459b9a512c1330d54d2caec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the-trinity-document"/><text:bookmark-start text:name="__RefHeading___the_trinity_document_1"/><text:bookmark-start text:name="the_trinity_document"/>The Trinity Document<text:bookmark-end text:name="__RefHeading___the_trinity_document_1"/><text:bookmark-end text:name="the_trinity_document"/></text:h>
      <text:h text:style-name="Heading_20_3" text:outline-level="3"><text:bookmark-start text:name="__RefHeading___genesis_2"/><text:bookmark-start text:name="genesis"/>Genesis<text:bookmark-end text:name="__RefHeading___genesis_2"/><text:bookmark-end text:name="genesis"/></text:h>
      <text:h text:style-name="Heading_20_3" text:outline-level="3"><text:bookmark-start text:name="__RefHeading___genesis_11_3"/><text:bookmark-start text:name="genesis_11"/>Genesis 1:1<text:bookmark-end text:name="__RefHeading___genesis_11_3"/><text:bookmark-end text:name="genesis_11"/></text:h>
      <text:p text:style-name="Text_20_body"><draw:frame draw:style-name="media" draw:name="0" text:anchor-type="as-char" draw:z-index="0" svg:width="15.875cm" svg:height="3.1586620926244cm"><draw:image xlink:href="Pictures/3a31dcbb459b9a512c1330d54d2caec7.png" xlink:type="simple" xlink:show="embed" xlink:actuate="onLoad"/></draw:frame><text:line-break/>
God ⇒ Elohim = Zelfstandignaamwoord, mannelijk, meervoud.</text:p>
      <text:h text:style-name="Heading_20_3" text:outline-level="3"><text:bookmark-start text:name="__RefHeading___mattheus_matteues_2430_4"/><text:bookmark-start text:name="mattheus_matteues_2430"/>Mattheus Matteüs 24:30<text:bookmark-end text:name="__RefHeading___mattheus_matteues_2430_4"/><text:bookmark-end text:name="mattheus_matteues_2430"/></text:h>
      <text:p text:style-name="Text_20_body">Matteüs 24:30: Jezus gebruikt deze woorden zelf wanneer hij spreekt over zijn zichtbare terugkeer op de wolken met grote kracht en heerlijkheid.</text:p>
      <table:table table:style-name="Table">
        <table:table-column/>
        <table:table-row>
          <table:table-cell office:value-type="string" table:style-name="tablecell">
            <text:p text:style-name="tablealignleft">Daniël 7:13: Het profeet Daniël zag in een visioen een gestalte “als een mensenzoon” die met de wolken van de hemel aankomt bij God (de Oude van Dagen).</text:p>
          </table:table-cell>
        </table:table-row>
      </table:table>
      <table:table table:style-name="Table">
        <table:table-column/>
        <table:table-row>
          <table:table-cell office:value-type="string" table:style-name="tablecell">
            <text:p text:style-name="tablealignleft">Jesaja 19:1 De Godsspraak over Egypte. Zie, de YHWH rijdt op een snelle wolk en komt naar Egypte; dan beven de afgoden van Egypte voor Hem en het hart van Egypte versmelt in zijn binnenste.</text:p>
          </table:table-cell>
        </table:table-row>
      </table:table>
      <text:h text:style-name="Heading_20_3" text:outline-level="3"><text:bookmark-start text:name="__RefHeading___maria_de_moeder_gods_5"/><text:bookmark-start text:name="maria_de_moeder_gods"/>Maria, de moeder Gods?<text:bookmark-end text:name="__RefHeading___maria_de_moeder_gods_5"/><text:bookmark-end text:name="maria_de_moeder_gods"/></text:h>
      <text:p text:style-name="Text_20_body">Waar komt dit vandaan?</text:p>
      <text:p text:style-name="Text_20_body">De titel 'Maria, Moeder Gods' (in het Grieks: Theotokos) komt uit de vroege christelijke traditie. De term werd in het jaar 431 officieel als dogma vastgesteld tijdens het Concilie van Efeze. Het verklaart dat Maria niet alleen de moeder was van de mens Jezus, maar ook van God.</text:p>
      <text:p text:style-name="Text_20_body">De Theologische Gedachte:<text:line-break/>
Het idee is dat Jezus zowel menselijk als goddelijk is en dat deze twee naturen onscheidbaar zijn. Omdat Maria de menselijke Jezus in haar schoot droeg, droeg zij ook God in haar schoot.</text:p>
      <text:p text:style-name="Text_20_body">De Bijbelse Basis:<text:line-break/>
In de Bijbel (Lucas 1) wordt Maria door haar nicht Elisabeth al “de moeder van mijn Heere” genoemd. De titel benadrukt dat Jezus vanaf het begin goddelijk was.</text:p>
      <text:p text:style-name="Text_20_body"><text:a xlink:type="simple" xlink:href="https://biblehub.com/greek/2962.htm2962" text:style-name="Internet_20_link" text:visited-style-name="Visited_20_Internet_20_Link">kurios</text:a><text:line-break/>
Lexicale samenvatting<text:line-break/>
kurios: Heer, meester, eigenaar<text:line-break/></text:p>
      <text:list text:style-name="List_20_1" text:continue-numbering="false">
        <text:list-item>
          <text:p text:style-name="List_20_1_Content_First"> Oorspronkelijk woord: κύριος</text:p>
        </text:list-item>
        <text:list-item>
          <text:p text:style-name="List_20_1_Content"> Woordsoort: Zelfstandig naamwoord, mannelijk</text:p>
        </text:list-item>
        <text:list-item>
          <text:p text:style-name="List_20_1_Content"> Transliteratie: kurios</text:p>
        </text:list-item>
        <text:list-item>
          <text:p text:style-name="List_20_1_Content"> Uitspraak: koo'-ree-os</text:p>
        </text:list-item>
        <text:list-item>
          <text:p text:style-name="List_20_1_Content"> Fonetische spelling: (koo'-ree-os)</text:p>
        </text:list-item>
        <text:list-item>
          <text:p text:style-name="List_20_1_Content"> KJV: God, Heer, meester, Heer</text:p>
        </text:list-item>
        <text:list-item>
          <text:p text:style-name="List_20_1_Content"> NASB: Heer, meester, Heer, heer, meesters, eigenaar</text:p>
        </text:list-item>
        <text:list-item>
          <text:p text:style-name="List_20_1_Content_Last"> Woordherkomst: [van kuros “suprematie”]</text:p>
        </text:list-item>
      </text:list>
      <text:p text:style-name="Text_20_body">Stromingen:<text:line-break/>
Zowel de Rooms-Katholieke Kerk als de Oosters-Orthodoxe Kerk hechten veel waarde aan deze titel en vereren Maria als Moeder van God.</text:p>
      <text:p text:style-name="Text_20_body"><text:a xlink:type="simple" xlink:href="https://kro-ncrv.nl/katholiek/encyclopedie/h/hoogfeest-van-maria-moeder-van-god" text:style-name="Internet_20_link" text:visited-style-name="Visited_20_Internet_20_Link">Meer we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the-trinity-document</dc:title>
  </office:meta>
</office:document-meta>
</file>