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torah"/><text:bookmark-start text:name="__RefHeading___torah_1"/><text:bookmark-start text:name="torah"/>Torah<text:bookmark-end text:name="__RefHeading___torah_1"/><text:bookmark-end text:name="torah"/></text:h>
      <text:p text:style-name="Text_20_body"><text:line-break/>torah (law) the journey
<text:line-break/>mitzwah (command) the direction one is to take on the journey
<text:line-break/>tzadik (righteous) traveling on the path
<text:line-break/>rasha (wicked) lost from the path</text:p>
      <text:h text:style-name="Heading_20_4" text:outline-level="4"><text:bookmark-start text:name="__RefHeading___oude_site_2"/><text:bookmark-start text:name="oude_site"/>oude site<text:bookmark-end text:name="__RefHeading___oude_site_2"/><text:bookmark-end text:name="oude_site"/></text:h>
      <text:p text:style-name="Text_20_body"><text:a xlink:type="simple" xlink:href="https://studie.famvisser.net/doku.php?id=studies:stu_wet-torah-ot-nt" text:style-name="Internet_20_link" text:visited-style-name="Visited_20_Internet_20_Link">https://studie.famvisser.net/doku.php?id=studies:stu_wet-torah-ot-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torah</dc:title>
  </office:meta>
</office:document-meta>
</file>