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9dca556b45fb5269bf1c28ef0f2897.png"/>
  <manifest:file-entry manifest:media-type="image/svg+xml" manifest:full-path="Pictures/2a06a4efeb30b70e5fce9f1ebc765691.svg"/>
  <manifest:file-entry manifest:media-type="image/svg+xml" manifest:full-path="Pictures/8eecfc4d857b4949ff3dfb0bd9ab3c8e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vg:height="3.3866666666667cm"><draw:image xlink:href="Pictures/139dca556b45fb5269bf1c28ef0f2897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bijbelwiki.famvisser.net/doku.php?id=wiki: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bijbelwiki.famvisser.net/doku.php?id=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2a06a4efeb30b70e5fce9f1ebc765691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2a06a4efeb30b70e5fce9f1ebc765691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2a06a4efeb30b70e5fce9f1ebc765691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2a06a4efeb30b70e5fce9f1ebc765691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2a06a4efeb30b70e5fce9f1ebc765691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8eecfc4d857b4949ff3dfb0bd9ab3c8e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dokuwiki</dc:title>
  </office:meta>
</office:document-meta>
</file>