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bijbelwiki.famvisser.ne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bijbelwiki.famvisser.ne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bijbelwiki.famvisser.ne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bijbelwiki.famvisser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